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bottom="0in"/>
    </style:style>
    <style:style style:name="T3" style:parent-style-name="DefaultParagraphFont" style:family="text">
      <style:text-properties style:font-name="Arial" style:font-name-complex="Arial" style:font-weight-complex="bold" fo:font-size="12pt" style:font-size-asian="12pt" style:font-size-complex="12pt"/>
    </style:style>
    <style:style style:name="T4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5" style:parent-style-name="DefaultParagraphFont" style:family="text">
      <style:text-properties style:font-name="Arial" style:font-name-complex="Arial"/>
    </style:style>
    <style:style style:name="T6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7" style:parent-style-name="DefaultParagraphFont" style:family="text">
      <style:text-properties style:font-name="Arial" style:font-name-complex="Arial"/>
    </style:style>
    <style:style style:name="T8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P9" style:parent-style-name="Standard" style:family="paragraph">
      <style:paragraph-properties fo:margin-bottom="0in"/>
    </style:style>
    <style:style style:name="T10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11" style:parent-style-name="DefaultParagraphFont" style:family="text">
      <style:text-properties style:font-name="Arial" style:font-name-complex="Arial"/>
    </style:style>
    <style:style style:name="T12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13" style:parent-style-name="DefaultParagraphFont" style:family="text">
      <style:text-properties style:font-name="Arial" style:font-name-complex="Arial"/>
    </style:style>
    <style:style style:name="T14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15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P16" style:parent-style-name="Standard" style:family="paragraph">
      <style:paragraph-properties fo:margin-bottom="0in"/>
    </style:style>
    <style:style style:name="T17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18" style:parent-style-name="DefaultParagraphFont" style:family="text">
      <style:text-properties style:font-name="Arial" style:font-name-complex="Arial"/>
    </style:style>
    <style:style style:name="T19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/>
    </style:style>
    <style:style style:name="T21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22" style:parent-style-name="CommentReference" style:family="text">
      <style:text-properties fo:font-size="11pt" style:font-size-asian="11pt" style:font-size-complex="11pt"/>
    </style:style>
    <style:style style:name="P23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4" style:parent-style-name="Standard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Standard" style:family="paragraph">
      <style:paragraph-properties fo:text-align="center"/>
    </style:style>
    <style:style style:name="T26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7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8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9" style:parent-style-name="Standard" style:family="paragraph">
      <style:paragraph-properties fo:margin-bottom="0in"/>
      <style:text-properties style:font-name="Arial" style:font-name-complex="Arial"/>
    </style:style>
    <style:style style:name="P30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31" style:parent-style-name="Standard" style:family="paragraph">
      <style:paragraph-properties fo:text-align="justify" fo:margin-bottom="0in"/>
    </style:style>
    <style:style style:name="T3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3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40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41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42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44" style:family="table-column">
      <style:table-column-properties style:column-width="1.9166in" style:use-optimal-column-width="false"/>
    </style:style>
    <style:style style:name="TableColumn45" style:family="table-column">
      <style:table-column-properties style:column-width="4.5805in" style:use-optimal-column-width="false"/>
    </style:style>
    <style:style style:name="Table43" style:family="table">
      <style:table-properties style:width="6.4972in" fo:margin-left="-0.0625in" table:align="lef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125in double #000000" style:border-line-width-top="0.0416in 0.0416in 0.0416in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8" style:parent-style-name="Standard" style:family="paragraph">
      <style:paragraph-properties fo:margin-bottom="0in"/>
    </style:style>
    <style:style style:name="T4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50" style:family="table-cell">
      <style:table-cell-properties fo:border-top="0.125in double #000000" style:border-line-width-top="0.0416in 0.0416in 0.0416in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52" style:family="table-row">
      <style:table-row-properties style:min-row-height="0.2597in" style:use-optimal-row-height="false"/>
    </style:style>
    <style:style style:name="TableCell53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5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0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62" style:family="table-row">
      <style:table-row-properties style:min-row-height="0.2048in" style:use-optimal-row-height="false"/>
    </style:style>
    <style:style style:name="TableCell63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64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5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67" style:family="table-row">
      <style:table-row-properties style:min-row-height="0.2277in" style:use-optimal-row-height="false"/>
    </style:style>
    <style:style style:name="TableCell68" style:family="table-cell">
      <style:table-cell-properties fo:border-top="0.0069in solid #000000" fo:border-left="0.125in double #000000" style:border-line-width-left="0.0416in 0.0416in 0.0416in" fo:border-bottom="0.125in double #000000" style:border-line-width-bottom="0.0416in 0.0416in 0.0416in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6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-top="0.0069in solid #000000" fo:border-left="0.0069in solid #000000" fo:border-bottom="0.125in double #000000" style:border-line-width-bottom="0.0416in 0.0416in 0.0416in" fo:border-right="0.125in double #000000" style:border-line-width-right="0.0416in 0.0416in 0.0416in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2" style:parent-style-name="Standard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73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74" style:parent-style-name="Standard" style:family="paragraph">
      <style:paragraph-properties fo:text-align="justify" fo:margin-bottom="0in"/>
    </style:style>
    <style:style style:name="T7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86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87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88" style:parent-style-name="Standard" style:family="paragraph">
      <style:paragraph-properties fo:text-align="justify" fo:margin-bottom="0in"/>
    </style:style>
    <style:style style:name="T8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9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93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94" style:parent-style-name="Standard" style:family="paragraph">
      <style:paragraph-properties fo:text-align="center" fo:margin-bottom="0in"/>
    </style:style>
    <style:style style:name="T9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96" style:parent-style-name="Standard" style:family="paragraph">
      <style:paragraph-properties fo:text-align="justify" fo:margin-bottom="0in"/>
    </style:style>
    <style:style style:name="T9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9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10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07" style:parent-style-name="Standard" style:family="paragraph">
      <style:paragraph-properties fo:text-align="justify" fo:margin-bottom="0in"/>
    </style:style>
    <style:style style:name="T10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14" style:parent-style-name="Standard" style:family="paragraph">
      <style:paragraph-properties fo:text-align="justify" fo:margin-bottom="0in"/>
    </style:style>
    <style:style style:name="T11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30" style:parent-style-name="Standard" style:family="paragraph">
      <style:paragraph-properties fo:margin-bottom="0in"/>
      <style:text-properties style:font-name="Arial" style:font-name-complex="Arial" style:font-weight-complex="bold" fo:font-size="10pt" style:font-size-asian="10pt" style:font-size-complex="10pt"/>
    </style:style>
    <style:style style:name="P13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32" style:parent-style-name="Standard" style:family="paragraph">
      <style:paragraph-properties fo:text-align="justify"/>
    </style:style>
    <style:style style:name="T13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38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39" style:parent-style-name="Standard" style:family="paragraph">
      <style:paragraph-properties fo:text-align="justify" fo:margin-bottom="0in"/>
    </style:style>
    <style:style style:name="T14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44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45" style:parent-style-name="Standard" style:family="paragraph">
      <style:paragraph-properties fo:text-align="justify" fo:margin-bottom="0in"/>
    </style:style>
    <style:style style:name="T14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48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49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50" style:parent-style-name="Standard" style:family="paragraph">
      <style:paragraph-properties fo:text-align="justify" fo:margin-bottom="0in"/>
    </style:style>
    <style:style style:name="T15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55" style:parent-style-name="Standard" style:family="paragraph">
      <style:paragraph-properties fo:text-align="justify" fo:margin-bottom="0in"/>
    </style:style>
    <style:style style:name="T15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63" style:parent-style-name="Standard" style:family="paragraph">
      <style:paragraph-properties fo:text-align="justify" fo:margin-bottom="0in"/>
    </style:style>
    <style:style style:name="T16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5" style:parent-style-name="Hyperlink" style:family="text">
      <style:text-properties style:font-name="Arial" style:font-name-complex="Arial" fo:font-size="10pt" style:font-size-asian="10pt" style:font-size-complex="10pt"/>
    </style:style>
    <style:style style:name="T16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168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69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70" style:parent-style-name="Standard" style:family="paragraph">
      <style:paragraph-properties fo:text-align="justify" fo:margin-bottom="0in"/>
    </style:style>
    <style:style style:name="T17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7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7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7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7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8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8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8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84" style:parent-style-name="Standard" style:family="paragraph">
      <style:paragraph-properties fo:text-align="center" fo:margin-bottom="0in"/>
    </style:style>
    <style:style style:name="T18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6" style:parent-style-name="Standard" style:family="paragraph">
      <style:paragraph-properties fo:text-align="justify" fo:margin-bottom="0in"/>
    </style:style>
    <style:style style:name="T18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8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8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9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9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196" style:parent-style-name="Standard" style:family="paragraph">
      <style:paragraph-properties fo:text-align="justify" fo:margin-bottom="0in"/>
    </style:style>
    <style:style style:name="T19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10" style:parent-style-name="Standard" style:family="paragraph">
      <style:paragraph-properties fo:text-align="justify" fo:margin-bottom="0in"/>
    </style:style>
    <style:style style:name="T21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1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14" style:parent-style-name="Standard" style:family="paragraph">
      <style:paragraph-properties fo:text-align="justify" fo:margin-bottom="0in"/>
    </style:style>
    <style:style style:name="T21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1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18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19" style:parent-style-name="Standard" style:family="paragraph">
      <style:paragraph-properties fo:text-align="center" fo:margin-bottom="0in"/>
    </style:style>
    <style:style style:name="T22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21" style:parent-style-name="Standard" style:family="paragraph">
      <style:paragraph-properties fo:text-align="justify" fo:margin-bottom="0in"/>
    </style:style>
    <style:style style:name="T22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2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2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2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2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2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2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2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30" style:parent-style-name="Standard" style:family="paragraph">
      <style:paragraph-properties fo:text-align="justify" fo:margin-bottom="0in"/>
      <style:text-properties style:font-name="Arial" style:font-name-complex="Arial" fo:font-size="10pt" style:font-size-asian="10pt" style:font-size-complex="10pt"/>
    </style:style>
    <style:style style:name="P23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232" style:parent-style-name="Standard" style:family="paragraph">
      <style:paragraph-properties fo:text-align="justify" fo:margin-bottom="0in"/>
    </style:style>
    <style:style style:name="T23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3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3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3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3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38" style:parent-style-name="Standard" style:family="paragraph">
      <style:paragraph-properties fo:text-align="justify"/>
    </style:style>
    <style:style style:name="T23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4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4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42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243" style:parent-style-name="Standard" style:family="paragraph">
      <style:paragraph-properties fo:text-align="justify" fo:margin-bottom="0in"/>
    </style:style>
    <style:style style:name="T24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4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4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4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4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4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50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51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52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253" style:parent-style-name="Standard" style:family="paragraph">
      <style:paragraph-properties fo:text-align="justify" fo:margin-bottom="0in"/>
    </style:style>
    <style:style style:name="T254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5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5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5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5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5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60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61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62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26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6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65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266" style:parent-style-name="Standard" style:family="paragraph">
      <style:paragraph-properties fo:text-align="justify" fo:margin-top="0.1666in" fo:margin-bottom="0in"/>
    </style:style>
    <style:style style:name="T26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6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6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7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7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72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7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7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75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76" style:parent-style-name="Standard" style:family="paragraph">
      <style:paragraph-properties fo:text-align="justify" fo:margin-bottom="0in" fo:text-indent="0.5in"/>
      <style:text-properties style:font-name="Arial" style:font-name-complex="Arial" style:font-weight-complex="bold" fo:font-size="10pt" style:font-size-asian="10pt" style:font-size-complex="10pt"/>
    </style:style>
    <style:style style:name="P277" style:parent-style-name="Standard" style:family="paragraph">
      <style:paragraph-properties fo:text-align="justify" fo:margin-bottom="0in"/>
    </style:style>
    <style:style style:name="T27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8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8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8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83" style:parent-style-name="Standard" style:family="paragraph">
      <style:paragraph-properties fo:text-align="justify" fo:margin-bottom="0in"/>
    </style:style>
    <style:style style:name="T284" style:parent-style-name="DefaultParagraphFont" style:family="text">
      <style:text-properties style:font-name="Arial" style:font-name-asian="Arial" style:font-name-complex="Arial" fo:font-weight="bold" style:font-weight-asian="bold" fo:font-size="10pt" style:font-size-asian="10pt" style:font-size-complex="10pt"/>
    </style:style>
    <style:style style:name="T285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86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87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88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89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90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91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292" style:parent-style-name="Standard" style:family="paragraph">
      <style:paragraph-properties fo:text-align="justify" fo:margin-bottom="0in"/>
    </style:style>
    <style:style style:name="T293" style:parent-style-name="DefaultParagraphFont" style:family="text">
      <style:text-properties style:font-name="Arial" style:font-name-asian="Arial" style:font-name-complex="Arial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<draw:frame draw:z-index="251659264" draw:style-name="a0" draw:name="graphics1" text:anchor-type="paragraph" svg:x="-0.5in" svg:y="-0.75in" svg:width="1.6252in" svg:height="1.50906in" style:rel-width="scale" style:rel-height="scale"><draw:image xlink:href="media/image1.png" xlink:type="simple" xlink:show="embed" xlink:actuate="onLoad"/><svg:title/><svg:desc/></draw:frame></text:span><text:span text:style-name="T4"><text:s text:c="14"/>KG-1<text:s/></text:span><text:span text:style-name="T5">d</text:span><text:span text:style-name="T6">.o.o</text:span><text:span text:style-name="T7">.</text:span><text:span text:style-name="T8"><text:s/>Goražde</text:span></text:p>
      <text:p text:style-name="P9"><text:span text:style-name="T10"><text:s text:c="13"/>Ulica: Panorama bb</text:span><text:span text:style-name="T11">,<text:s/></text:span><text:span text:style-name="T12">73 000 Goražde;<text:s/></text:span><text:span text:style-name="T13">kontakt</text:span><text:span text:style-name="T14"><text:s/>telefon</text:span><text:span text:style-name="T15">: 038 221 080</text:span></text:p>
      <text:p text:style-name="P16"><text:span text:style-name="T17"><office:annotation office:name="0" xml:id="985023544"><dc:creator>Dijana Kosojević</dc:creator><dc:date>2026-08-03T13:26:00</dc:date><meta:creator-initials>DK</meta:creator-initials><text:p text:style-name="CommentText">Od 1.9. će biti i primjenjen novi memorandum pa ćemo trebati promjeniti u skladu s tim.</text:p></office:annotation><text:s text:c="13"/>ID<text:s/></text:span><text:span text:style-name="T18">broj</text:span><text:span text:style-name="T19">: 4245011670005</text:span><text:span text:style-name="T20">; ž.r.:</text:span><text:span text:style-name="T21"><text:s/>1020070000001232 Union banka</text:span><text:span text:style-name="T22"><office:annotation-end office:name="0"/></text:span></text:p>
      <text:p text:style-name="P23"/>
      <text:p text:style-name="P24">U G O V O R</text:p>
      <text:p text:style-name="P25"><text:span text:style-name="T26">Broj: ____________</text:span><text:span text:style-name="T27"><text:s/></text:span><text:span text:style-name="T28">o pružanju TV usluge</text:span></text:p>
      <text:p text:style-name="P29"/>
      <text:p text:style-name="P30">Zaključen između:<text:s/><text:line-break/></text:p>
      <text:p text:style-name="P31"><text:span text:style-name="T32">KG-1 d.o.o.</text:span><text:span text:style-name="T33"><text:s/></text:span><text:span text:style-name="T34">Goražde, ulica Panorama bb, 73 000 Goražde, ID broj 4245011670005, koje zastupa direktor Moamer Efendić, u<text:s/></text:span><text:span text:style-name="T35">daljnjem</text:span><text:span text:style-name="T36"><text:s/>tekstu</text:span><text:span text:style-name="T37">:</text:span><text:span text:style-name="T38"><text:s/>KG-1</text:span><text:span text:style-name="T39">.</text:span></text:p>
      <text:p text:style-name="P40"/>
      <text:p text:style-name="P41">i <text:s text:c="2"/></text:p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<text:span text:style-name="T49">KRAJNJI KORISNIK:</text:span></text:p>
          </table:table-cell>
          <table:table-cell table:style-name="TableCell50">
            <text:p text:style-name="P51"><text:s/>AHMET DŽABIJA</text:p>
          </table:table-cell>
        </table:table-row>
        <table:table-row table:style-name="TableRow52">
          <table:table-cell table:style-name="TableCell53">
            <text:p text:style-name="P54">ADRESA:</text:p>
          </table:table-cell>
          <table:table-cell table:style-name="TableCell55">
            <text:p text:style-name="P56">ZMAJA OD BOSNE 10</text:p>
          </table:table-cell>
        </table:table-row>
        <table:table-row table:style-name="TableRow57">
          <table:table-cell table:style-name="TableCell58">
            <text:p text:style-name="P59">BROJ LK:</text:p>
          </table:table-cell>
          <table:table-cell table:style-name="TableCell60">
            <text:p text:style-name="P61">1A11040M4</text:p>
          </table:table-cell>
        </table:table-row>
        <table:table-row table:style-name="TableRow62">
          <table:table-cell table:style-name="TableCell63">
            <text:p text:style-name="P64">BROJ TELEFONA:</text:p>
          </table:table-cell>
          <table:table-cell table:style-name="TableCell65">
            <text:p text:style-name="P66">060-35-95661</text:p>
          </table:table-cell>
        </table:table-row>
        <table:table-row table:style-name="TableRow67">
          <table:table-cell table:style-name="TableCell68">
            <text:p text:style-name="P69">MJESTO:</text:p>
          </table:table-cell>
          <table:table-cell table:style-name="TableCell70">
            <text:p text:style-name="P71">GORAŽDE</text:p>
          </table:table-cell>
        </table:table-row>
      </table:table>
      <text:p text:style-name="P72"/>
      <text:p text:style-name="P73">Član 1.</text:p>
      <text:p text:style-name="P74"><text:span text:style-name="T75">Korisničkim ugovorom o korištenju TV usluge KG-1 i Krajnji korisnik<text:s/></text:span><text:span text:style-name="T76">uređuju međusobne</text:span><text:span text:style-name="T77"><text:s/>odnose u skladu<text:s/></text:span><text:span text:style-name="T78">s Općim</text:span><text:span text:style-name="T79"><text:s/>uslovima poslovanja KG-1 d.o.o. Goražde (u<text:s/></text:span><text:span text:style-name="T80">daljnjem</text:span><text:span text:style-name="T81"><text:s/>tekstu:<text:s/></text:span><text:span text:style-name="T82">Opći</text:span><text:span text:style-name="T83"><text:s/>uslovi), Cjenovnikom usluga KG-1 d.o.o. Goražde (u<text:s/></text:span><text:span text:style-name="T84">daljnjem</text:span><text:span text:style-name="T85"><text:s/>tekstu: Cjenovnik) i Prilogom 1 ovog Ugovora.</text:span></text:p>
      <text:p text:style-name="P86"/>
      <text:p text:style-name="P87">Član 2.</text:p>
      <text:p text:style-name="P88"><text:span text:style-name="T89">KG-1 će izvršiti aktivaciju predmetne usluge u najkraćem mogućem roku, ne dužem od 30 (trideset) dana od dana prihvatanja Zahtjeva za zaključenje korisničkog ugovora,<text:s/></text:span><text:span text:style-name="T90">osim</text:span><text:span text:style-name="T91"><text:s/></text:span><text:span text:style-name="T92">kada je zbog složenosti tehničkih rješenja neophodan duži rok za realizaciju usluge.</text:span></text:p>
      <text:p text:style-name="P93"/>
      <text:p text:style-name="P94"><text:span text:style-name="T95">Član 3.</text:span></text:p>
      <text:p text:style-name="P96"><text:span text:style-name="T97">KG-1 se obavezuje da<text:s/></text:span><text:span text:style-name="T98">će<text:s/></text:span><text:span text:style-name="T99">za potrebe Krajnjeg korisnika<text:s/></text:span><text:span text:style-name="T100">obezbijediti</text:span><text:span text:style-name="T101"><text:s/>korisnički servis koji<text:s/></text:span><text:span text:style-name="T102">Krajnjim korisnicima<text:s/></text:span><text:span text:style-name="T103">pruža</text:span><text:span text:style-name="T104"><text:s/>sve potrebne informacije o uslugama i mogućnostima prijave smetnji</text:span><text:span text:style-name="T105"><text:s/>24 (dvadeset četiri) sata dnevno, 7 (sedam) dana u sedmici.</text:span></text:p>
      <text:p text:style-name="P106">KG-1 se obavezuje da će izvesti sve aktivnosti koje su neophodne za otklanjanje kvara u najkraćem mogućem vremenu, a najkasnije u roku od 7 (sedam) radnih dana.</text:p>
      <text:p text:style-name="P107"><text:span text:style-name="T108">KG-1 ne odgovara<text:s/></text:span><text:span text:style-name="T109">za kvalitet usluge u slučaju više sile (elementarne nepogode i sl.), odnosno u slučaju događaja koje nadležni sud priznaje kao višu silu. Također, KG-1 nije odgovoran za nepravilnosti u radu usluge koje nastanu kao rezultat neispravnosti instalacija koje nisu u vlasništvu ili direktnoj nadležnosti KG-1 (telefonske</text:span><text:span text:style-name="T110">, električne</text:span><text:span text:style-name="T111"><text:s/>i<text:s/></text:span><text:span text:style-name="T112">slične</text:span><text:span text:style-name="T113"><text:s/>instalacije).</text:span></text:p>
      <text:p text:style-name="P114"><text:span text:style-name="T115">Krajnji korisnik ima pravo da KG-1 podnese prigovor u vezi<text:s/></text:span><text:span text:style-name="T116">s računom/obračunom</text:span><text:span text:style-name="T117"><text:s/>za izvršenu uslugu,<text:s/></text:span><text:span text:style-name="T118">ispravnošću</text:span><text:span text:style-name="T119"><text:s/>korisničke terminalne opreme,<text:s/></text:span><text:span text:style-name="T120">kvalitetom</text:span><text:span text:style-name="T121"><text:s/>izvršene</text:span><text:span text:style-name="T122"><text:s/>usluge</text:span><text:span text:style-name="T123"><text:s/>ili povredom</text:span><text:span text:style-name="T124"><text:s/>odredbi Ugovora, u<text:s/></text:span><text:soft-page-break/><text:span text:style-name="T125">skladu<text:s/></text:span><text:span text:style-name="T126">s</text:span><text:span text:style-name="T127"><text:s/>rokovima definisanim<text:s/></text:span><text:span text:style-name="T128">Općim</text:span><text:span text:style-name="T129"><text:s/>uslovima. Krajnji korisnik prigovor podnosi pismeno, na prodajnom mjestu, redovnom poštom ili putem elektronske pošte.</text:span></text:p>
      <text:p text:style-name="P130"/>
      <text:p text:style-name="P131">Član 4.</text:p>
      <text:p text:style-name="P132"><text:span text:style-name="T133">KG-1 utvrđuje cijenu mjesečne naknade za usluge prema karakteristikama i uslovima odabranog paketa usluga specificiranog u Prilogu 1. U cijenu je uračunat porez na dodatu vrijednost (PDV).<text:s/></text:span><text:span text:style-name="T134">Mjesečna naknada obračunava se od dana priključenja (aktivacije) usluge, a potom za svaki naredni obračunski period, u<text:s/></text:span><text:span text:style-name="T135">skladu<text:s/></text:span><text:span text:style-name="T136">s</text:span><text:span text:style-name="T137"><text:s/>ovim Ugovorom i važećim Cjenovnikom.</text:span></text:p>
      <text:p text:style-name="P138">Član 5.</text:p>
      <text:p text:style-name="P139"><text:span text:style-name="T140">KG-1 se obavezuje da će redovno, uredno i kvalitetno održavati TV centralu i mrežu na koju je<text:s/></text:span><text:span text:style-name="T141">priključen</text:span><text:span text:style-name="T142"><text:s/>TV uređaj Krajnjeg korisnika. Krajnji korisnik se obavezuje da će omogućiti KG-1 nesmetan pristup instalacijama TV sistema u njegovom objektu</text:span><text:span text:style-name="T143"><text:s/>radi kontrole funkcionisanja, otklanjanja nastalih kvarova i daljnjeg širenja mreže.</text:span></text:p>
      <text:p text:style-name="P144">Član 6.</text:p>
      <text:p text:style-name="P145"><text:span text:style-name="T146">Krajnji korisnik se obavezuje da će izmirivati svoje dospjele obaveze iz Ugovora u roku od 20 (dvadeset) dana od dana</text:span><text:span text:style-name="T147"><text:s/>izdavanja računa od strane KG-1. Ako Krajnji korisnik u navedenom roku ne izmiri obaveze plaćanja usluga, KG-1 zadržava pravo isključenja Krajnjeg korisnika.</text:span></text:p>
      <text:p text:style-name="P148"/>
      <text:p text:style-name="P149">Član 7.</text:p>
      <text:p text:style-name="P150"><text:span text:style-name="T151">Cijene pojedinačnih usluga, paketa usluga i drugih dodatnih usluga</text:span><text:span text:style-name="T152"><text:s/>utvrđene su Cjenovnikom, koji čini sastavni dio<text:s/></text:span><text:span text:style-name="T153">ovog</text:span><text:span text:style-name="T154"><text:s/>Ugovora.</text:span></text:p>
      <text:p text:style-name="P155"><text:span text:style-name="T156">KG-1 zadržava pravo da, u skladu<text:s/></text:span><text:span text:style-name="T157">s</text:span><text:span text:style-name="T158"><text:s/>važećim zakonskim i podzakonskim propisima,<text:s/></text:span><text:span text:style-name="T159">promijeni</text:span><text:span text:style-name="T160"><text:s/>Cjenovnik i<text:s/></text:span><text:span text:style-name="T161">Opće</text:span><text:span text:style-name="T162"><text:s/>uslove.</text:span></text:p>
      <text:p text:style-name="P163"><text:span text:style-name="T164">Cjenovnik i Opći uslovi javno su dostupni na zvaničnoj internet stranici KG-1 -<text:s/></text:span><text:a xlink:href="http://www.kg1.ba" office:target-frame-name="_top" xlink:show="replace"><text:span text:style-name="T165">www.kg1.ba</text:span></text:a><text:span text:style-name="T166">.</text:span><text:span text:style-name="T167"><text:line-break/>Zaključivanjem ovog Ugovora Krajnji korisnik potvrđuje da je upoznat s Cjenovnikom i Općim uslovima.</text:span></text:p>
      <text:p text:style-name="P168"/>
      <text:p text:style-name="P169">Član 8.</text:p>
      <text:p text:style-name="P170"><text:span text:style-name="T171">KG-1 će Krajnjeg korisnika blagovremeno, u skladu<text:s/></text:span><text:span text:style-name="T172">s važećim</text:span><text:span text:style-name="T173"><text:s/>propisima, na jasan i razumljiv način</text:span><text:span text:style-name="T174"><text:s/>informisati o svim promjenama koje mogu biti od uticaja na korištenje usluge i na prava i obaveze Krajnjih korisnika, a naročito o izmjenama Cjenovnika i<text:s/></text:span><text:span text:style-name="T175">Općih</text:span><text:span text:style-name="T176"><text:s/>uslova. Ukoliko su izmjene<text:s/></text:span><text:span text:style-name="T177">Općih</text:span><text:span text:style-name="T178"><text:s/>uslova i Cjenovnika<text:s/></text:span><text:span text:style-name="T179">u bilo<text:s/></text:span><text:span text:style-name="T180">kojem smislu nepovoljnije</text:span><text:span text:style-name="T181"><text:s/>za<text:s/></text:span><text:span text:style-name="T182">Krajnjeg korisnika, KG-1 će 30 (trideset) dana prije stupanja na snagu ovih izmjena obavijestiti Krajnjeg korisnika putem kanala komunikacije koji je korisnik izabrao.</text:span></text:p>
      <text:p text:style-name="P183"/>
      <text:p text:style-name="P184"><text:span text:style-name="T185">Član 9.</text:span></text:p>
      <text:p text:style-name="P186"><text:span text:style-name="T187">Ugovor se zaključuje na neodređeno vrijeme</text:span><text:span text:style-name="T188">,</text:span><text:span text:style-name="T189"><text:s/>sa ili bez utvrđivanja minimalnog perioda trajanja ugovora. Vrijeme trajanja korisničkog ugovora<text:s/></text:span><text:span text:style-name="T190">bit<text:s/></text:span><text:span text:style-name="T191">će<text:s/></text:span><text:span text:style-name="T192">definisano Prilogom 1 ovog<text:s/></text:span><text:span text:style-name="T193">Ugovora.</text:span><text:span text:style-name="T194"><text:s/>Obavezni period trajanja ugovora počinje od dana obostranog potpisivanja<text:s/></text:span><text:span text:style-name="T195">Ugovora.</text:span></text:p>
      <text:p text:style-name="P196"><text:span text:style-name="T197">Ukoliko Krajnji korisnik raskine Ugovor ili Ugovor bude raskinut<text:s/></text:span><text:span text:style-name="T198">krivicom Krajnjeg korisnika</text:span><text:span text:style-name="T199"><text:s/>prije isteka minimalnog perioda<text:s/></text:span><text:span text:style-name="T200">trajanja<text:s/></text:span><text:span text:style-name="T201">Ugovora, Krajnji korisnik<text:s/></text:span><text:span text:style-name="T202">dužan<text:s/></text:span><text:span text:style-name="T203">je<text:s/></text:span><text:span text:style-name="T204">platiti<text:s/></text:span><text:span text:style-name="T205">KG-1<text:s/></text:span><text:span text:style-name="T206">mjesečne naknade za preostali period minimalnog<text:s/></text:span><text:span text:style-name="T207">trajanja ili naknadu u visini razlike između pune cijene i popusta ostvarenog na usluge i terminalnu opremu</text:span><text:span text:style-name="T208">,</text:span><text:span text:style-name="T209"><text:s/>ukoliko je to povoljnije za Krajnjeg korisnika.</text:span></text:p>
      <text:p text:style-name="P210"><text:span text:style-name="T211">Ukoliko je minimalni period trajanja ugovora protekao, otkazni rok je 10 (deset) dana od dana<text:s/></text:span><text:span text:style-name="T212">pisanog</text:span><text:span text:style-name="T213"><text:s/>obavještenja o raskidu od strane Krajnjeg korisnika.</text:span></text:p>
      <text:p text:style-name="P214"><text:span text:style-name="T215">Obaveza uplate navedenih naknada<text:s/></text:span><text:span text:style-name="T216">dospijeva</text:span><text:span text:style-name="T217"><text:s/>na dan raskida Ugovora.</text:span></text:p>
      <text:p text:style-name="P218"/>
      <text:p text:style-name="P219"><text:span text:style-name="T220">Član 10.</text:span></text:p>
      <text:p text:style-name="P221"><text:span text:style-name="T222">U slučaju raskida Ugovora Krajnji korisnik<text:s/></text:span><text:span text:style-name="T223">dužan</text:span><text:span text:style-name="T224"><text:s/>je</text:span><text:span text:style-name="T225"><text:s/>omogućiti stručnom licu KG-1 da izvrši demontažu opreme koja mu je po Ugovoru instalirana</text:span><text:span text:style-name="T226">,</text:span><text:span text:style-name="T227"><text:s/>kako bi<text:s/></text:span><text:span text:style-name="T228">se ista mogla</text:span><text:span text:style-name="T229"><text:s/>vratiti KG-1.</text:span></text:p>
      <text:p text:style-name="P230"/>
      <text:p text:style-name="P231">Član 11.</text:p>
      <text:p text:style-name="P232"><text:span text:style-name="T233">KG-1 obrađuje lične podatke Krajnjeg korisnika isključivo u svrhu zaključenja i izvršenja ovog<text:s/></text:span><text:span text:style-name="T234">Ugovora</text:span><text:span text:style-name="T235">, u skladu<text:s/></text:span><text:span text:style-name="T236">s</text:span><text:span text:style-name="T237"><text:s/>važećim propisima o zaštiti ličnih podataka i Politikom privatnosti.</text:span></text:p>
      <text:p text:style-name="P238"><text:span text:style-name="T239">Za sve ostale odnose između Krajnjeg korisnika i KG-1 primjenjuju se važeći<text:s/></text:span><text:span text:style-name="T240">Opći</text:span><text:span text:style-name="T241"><text:s/>uslovi.</text:span></text:p>
      <text:p text:style-name="P242">Član 12.</text:p>
      <text:p text:style-name="P243"><text:span text:style-name="T244">Ugovorne strane<text:s/></text:span><text:span text:style-name="T245">saglasne<text:s/></text:span><text:span text:style-name="T246">su<text:s/></text:span><text:span text:style-name="T247">da će sve eventualne sporove koji bi nastali u vezi<text:s/></text:span><text:span text:style-name="T248">s</text:span><text:span text:style-name="T249"><text:s/>izvršenjem ovog Ugovora rješavati u konstruktivnom duhu međusobne saradnje i dobre volje.</text:span></text:p>
      <text:p text:style-name="P250">U slučaju da se strane ne mogu na ovaj način sporazumjeti, za sporove je nadležan Općinski sud u Goraždu.</text:p>
      <text:p text:style-name="P251"/>
      <text:p text:style-name="P252">Član 13.</text:p>
      <text:p text:style-name="P253"><text:span text:style-name="T254">Ovom Ugovoru<text:s/></text:span><text:span text:style-name="T255">prilaže<text:s/></text:span><text:span text:style-name="T256">se<text:s/></text:span><text:span text:style-name="T257">Prilog</text:span><text:span text:style-name="T258"><text:s/>1</text:span><text:span text:style-name="T259">.</text:span></text:p>
      <text:p text:style-name="P260">Navedeni Prilog 1 je sastavni dio ovog Ugovora.</text:p>
      <text:p text:style-name="P261"/>
      <text:p text:style-name="P262">Član 14.</text:p>
      <text:p text:style-name="P263">Sve promjene i dopune Ugovora su pravno valjane ako su sklopljene u pisanom obliku i potpisane od obje ugovorne strane.</text:p>
      <text:p text:style-name="P264"/>
      <text:p text:style-name="P265">Član 15.</text:p>
      <text:p text:style-name="P266"><text:span text:style-name="T267">Ovaj Ugovor i prilozi sastavljeni su u 2 (dva) primjerka</text:span><text:span text:style-name="T268">,</text:span><text:span text:style-name="T269"><text:s/>od kojih svaki ima pravnu važnost originala.</text:span><text:span text:style-name="T270"><text:s/></text:span><text:span text:style-name="T271">Svaka ugovorna strana zadržava po 1 (jedan) primjerak Ugovora.</text:span></text:p>
      <text:p text:style-name="P272"/>
      <text:p text:style-name="P273">Goražde :<text:s/></text:p>
      <text:p text:style-name="P274"/>
      <text:p text:style-name="P275"/>
      <text:p text:style-name="P276">Za KG-1 d.o.o. Goražde<text:tab/>:<text:tab/><text:tab/><text:tab/><text:tab/><text:tab/><text:s text:c="14"/>Krajnji korisnik:</text:p>
      <text:p text:style-name="P277"><text:span text:style-name="T278">______________________________</text:span><text:span text:style-name="T279"><text:tab/></text:span><text:span text:style-name="T280"><text:tab/></text:span><text:span text:style-name="T281"><text:tab/></text:span><text:span text:style-name="T282"><text:tab/><text:s text:c="12"/>__________________________</text:span></text:p>
      <text:p text:style-name="P283"><text:span text:style-name="T284"><text:s text:c="14"/>Direktor,<text:s/></text:span><text:span text:style-name="T285">Moamer Efendić</text:span><text:span text:style-name="T286"><text:tab/></text:span><text:span text:style-name="T287"><text:tab/></text:span><text:span text:style-name="T288"><text:tab/></text:span><text:span text:style-name="T289"><text:tab/></text:span><text:span text:style-name="T290"><text:tab/></text:span><text:span text:style-name="T291"><text:tab/></text:span></text:p>
      <text:p text:style-name="P292"><text:span text:style-name="T293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F4761" style:font-size-complex="10.5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/>
      <style:text-properties style:font-name="Aptos Display" style:font-name-asian="Times New Roman" fo:color="#0F4761" style:font-size-complex="10.5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="Aptos Display" style:font-name-asian="Times New Roman" fo:color="#0A2F40" style:font-size-complex="10.5pt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A2F40" style:font-size-complex="10.5pt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0277in"/>
      <style:text-properties style:font-name="Aptos Display" style:font-name-asian="Times New Roman" fo:color="#272727" fo:font-size="10.5pt" style:font-size-asian="10.5pt" style:font-size-complex="9.5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272727" fo:font-size="10.5pt" style:font-size-asian="10.5pt" style:font-size-complex="9.5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font-size="11pt" style:font-size-asian="11pt" style:font-size-complex="11pt" fo:language="en" fo:country="U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Header" style:display-name="Header" style:family="paragraph" style:parent-style-name="Standard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le" style:display-name="Titl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ubtitle" style:display-name="Subtitle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3" style:display-name="WW8Num1z3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HeaderChar" style:display-name="Header Char" style:family="text" style:parent-style-name="DefaultParagraphFont">
      <style:text-properties fo:font-size="11pt" style:font-size-asian="11pt" style:font-size-complex="11pt"/>
    </style:style>
    <style:style style:name="FooterChar" style:display-name="Footer Char" style:family="text" style:parent-style-name="DefaultParagraphFont">
      <style:text-properties fo:font-size="11pt" style:font-size-asian="11pt" style:font-size-complex="11pt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FootnoteSymbol" style:display-name="Footnote Symbol" style:family="text"/>
    <style:style style:name="EndnoteSymbol" style:display-name="Endnote Symbol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9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9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9pt"/>
    </style:style>
    <style:style style:name="Revision" style:display-name="Revision" style:family="paragraph">
      <style:paragraph-properties fo:widows="2" fo:orphans="2" style:vertical-align="auto"/>
      <style:text-properties style:font-size-complex="10.5pt" fo:hyphenate="tru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BookTitle" style:display-name="Book Title" style:family="text" style:parent-style-name="DefaultParagraphFont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Heading4Char" style:display-name="Heading 4 Char" style:family="text" style:parent-style-name="DefaultParagraphFont">
      <style:text-properties style:font-name="Aptos Display" style:font-name-asian="Times New Roman" fo:font-style="italic" style:font-style-asian="italic" style:font-style-complex="italic" fo:color="#0F4761" style:font-size-complex="10.5pt"/>
    </style:style>
    <style:style style:name="Heading5Char" style:display-name="Heading 5 Char" style:family="text" style:parent-style-name="DefaultParagraphFont">
      <style:text-properties style:font-name="Aptos Display" style:font-name-asian="Times New Roman" fo:color="#0F4761" style:font-size-complex="10.5pt"/>
    </style:style>
    <style:style style:name="Heading6Char" style:display-name="Heading 6 Char" style:family="text" style:parent-style-name="DefaultParagraphFont">
      <style:text-properties style:font-name="Aptos Display" style:font-name-asian="Times New Roman" fo:color="#0A2F40" style:font-size-complex="10.5pt"/>
    </style:style>
    <style:style style:name="Heading7Char" style:display-name="Heading 7 Char" style:family="text" style:parent-style-name="DefaultParagraphFont">
      <style:text-properties style:font-name="Aptos Display" style:font-name-asian="Times New Roman" fo:font-style="italic" style:font-style-asian="italic" style:font-style-complex="italic" fo:color="#0A2F40" style:font-size-complex="10.5pt"/>
    </style:style>
    <style:style style:name="Heading8Char" style:display-name="Heading 8 Char" style:family="text" style:parent-style-name="DefaultParagraphFont">
      <style:text-properties style:font-name="Aptos Display" style:font-name-asian="Times New Roman" fo:color="#272727" fo:font-size="10.5pt" style:font-size-asian="10.5pt" style:font-size-complex="9.5pt"/>
    </style:style>
    <style:style style:name="Heading9Char" style:display-name="Heading 9 Char" style:family="text" style:parent-style-name="DefaultParagraphFont">
      <style:text-properties style:font-name="Aptos Display" style:font-name-asian="Times New Roman" fo:font-style="italic" style:font-style-asian="italic" style:font-style-complex="italic" fo:color="#272727" fo:font-size="10.5pt" style:font-size-asian="10.5pt" style:font-size-complex="9.5pt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156082"/>
    </style:style>
    <style:style style:name="IntenseQuote" style:display-name="Intense Quote" style:family="paragraph" style:parent-style-name="Normal" style:next-style-name="Normal">
      <style:paragraph-properties fo:border-top="0.0069in solid #156082" fo:border-left="none" fo:border-bottom="0.0069in solid #156082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156082" style:font-size-complex="10.5pt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156082" style:font-size-complex="10.5pt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156082" fo:letter-spacing="0.0034i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size-complex="10.5pt" fo:hyphenate="false"/>
    </style:style>
    <style:style style:name="NoSpacing" style:display-name="No Spacing" style:family="paragraph">
      <style:text-properties style:font-size-complex="10.5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style:font-size-complex="10.5pt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 style:font-size-complex="10.5pt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404040"/>
    </style:style>
    <style:style style:name="SubtleReference" style:display-name="Subtle Reference" style:family="text" style:parent-style-name="DefaultParagraphFont">
      <style:text-properties fo:font-variant="small-caps" fo:color="#5A5A5A"/>
    </style:style>
    <style:style style:name="TOCHeading" style:display-name="TOC Heading" style:family="paragraph" style:parent-style-name="Heading1" style:next-style-name="Normal">
      <style:paragraph-properties fo:keep-together="always" fo:widows="0" fo:orphans="0" fo:margin-bottom="0in" fo:line-height="100%"/>
      <style:text-properties style:font-name="Aptos Display" style:font-name-asian="Times New Roman" fo:font-weight="normal" style:font-weight-asian="normal" style:font-weight-complex="normal" fo:color="#0F4761" fo:font-size="16pt" style:font-size-asian="16pt" style:font-size-complex="14.5pt" fo:language="en" fo:country="GB" style:language-complex="hi" style:country-complex="IN"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-complex="Times New Roman" style:letter-kerning="true" style:language-asian="en" style:country-asian="GB" style:language-complex="ar" style:country-complex="SA" fo:hyphenate="true"/>
    </style:style>
    <style:style style:name="WW_CharLFO1LVL1" style:family="text">
      <style:text-properties style:font-name="Wingdings" style:font-name-complex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KG-1 d</dc:title>
    <meta:initial-creator>Varis</meta:initial-creator>
    <dc:creator>Ivanka Vinić</dc:creator>
    <meta:creation-date>2026-08-26T13:16:00Z</meta:creation-date>
    <dc:date>2026-08-26T13:16:00Z</dc:date>
    <meta:print-date>2026-06-03T13:32:00Z</meta:print-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3" meta:paragraph-count="65" meta:word-count="945" meta:character-count="6394" meta:row-count="114" meta:non-whitespace-character-count="5514"/>
  </office:meta>
</office:document-meta>
</file>