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margin-bottom="0in"/>
    </style:style>
    <style:style style:name="T3" style:parent-style-name="DefaultParagraphFont" style:family="text">
      <style:text-properties style:font-name="Arial" style:font-name-complex="Arial" style:font-weight-complex="bold" fo:font-size="12pt" style:font-size-asian="12pt" style:font-size-complex="12pt"/>
    </style:style>
    <style:style style:name="T4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 fo:language="de" fo:country="DE"/>
    </style:style>
    <style:style style:name="T5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 fo:language="de" fo:country="DE"/>
    </style:style>
    <style:style style:name="P6" style:parent-style-name="Standard" style:family="paragraph">
      <style:paragraph-properties fo:margin-bottom="0in"/>
    </style:style>
    <style:style style:name="T7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 fo:language="de" fo:country="DE"/>
    </style:style>
    <style:style style:name="P8" style:parent-style-name="Standard" style:family="paragraph">
      <style:paragraph-properties fo:margin-bottom="0in"/>
    </style:style>
    <style:style style:name="T9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 fo:language="de" fo:country="DE"/>
    </style:style>
    <style:style style:name="T10" style:parent-style-name="DefaultParagraphFont" style:family="text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T11" style:parent-style-name="CommentReference" style:family="text">
      <style:text-properties fo:font-size="11pt" style:font-size-asian="11pt" style:font-size-complex="11pt"/>
    </style:style>
    <style:style style:name="P12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13" style:parent-style-name="Standard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14" style:parent-style-name="Standard" style:family="paragraph">
      <style:paragraph-properties fo:text-align="center"/>
    </style:style>
    <style:style style:name="T15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16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17" style:parent-style-name="Standard" style:family="paragraph">
      <style:paragraph-properties fo:text-align="justify" fo:margin-bottom="0in"/>
      <style:text-properties style:font-name="Arial" style:font-name-complex="Arial" fo:font-size="10pt" style:font-size-asian="10pt" style:font-size-complex="10pt"/>
    </style:style>
    <style:style style:name="P18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19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20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olumn22" style:family="table-column">
      <style:table-column-properties style:column-width="1.9166in" style:use-optimal-column-width="false"/>
    </style:style>
    <style:style style:name="TableColumn23" style:family="table-column">
      <style:table-column-properties style:column-width="4.5805in" style:use-optimal-column-width="false"/>
    </style:style>
    <style:style style:name="Table21" style:family="table">
      <style:table-properties style:width="6.4972in" fo:margin-left="-0.0625in" table:align="lef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-top="0.125in double #000000" style:border-line-width-top="0.0416in 0.0416in 0.0416in" fo:border-left="0.125in double #000000" style:border-line-width-left="0.0416in 0.0416in 0.0416in" fo:border-bottom="0.0069in solid #000000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6" style:parent-style-name="Standard" style:family="paragraph">
      <style:paragraph-properties fo:margin-bottom="0in"/>
    </style:style>
    <style:style style:name="T27" style:parent-style-name="DefaultParagraphFont" style:family="text">
      <style:text-properties style:font-name="Arial" style:font-name-complex="Arial" fo:font-size="10pt" style:font-size-asian="10pt" style:font-size-complex="10pt" fo:background-color="#FFFF00"/>
    </style:style>
    <style:style style:name="TableCell28" style:family="table-cell">
      <style:table-cell-properties fo:border-top="0.125in double #000000" style:border-line-width-top="0.0416in 0.0416in 0.0416in" fo:border-left="0.0069in solid #000000" fo:border-bottom="0.0069in solid #000000" fo:border-right="0.125in double #000000" style:border-line-width-right="0.0416in 0.0416in 0.0416in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30" style:family="table-row">
      <style:table-row-properties style:min-row-height="0.2597in" style:use-optimal-row-height="false"/>
    </style:style>
    <style:style style:name="TableCell31" style:family="table-cell">
      <style:table-cell-properties fo:border-top="0.0069in solid #000000" fo:border-left="0.125in double #000000" style:border-line-width-left="0.0416in 0.0416in 0.0416in" fo:border-bottom="0.0069in solid #000000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2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3" style:family="table-cell">
      <style:table-cell-properties fo:border-top="0.0069in solid #000000" fo:border-left="0.0069in solid #000000" fo:border-bottom="0.0069in solid #000000" fo:border-right="0.125in double #000000" style:border-line-width-right="0.0416in 0.0416in 0.0416in" style:writing-mode="lr-tb" fo:padding-top="0in" fo:padding-left="0.075in" fo:padding-bottom="0in" fo:padding-right="0.075in"/>
    </style:style>
    <style:style style:name="P34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0.0069in solid #000000" fo:border-left="0.125in double #000000" style:border-line-width-left="0.0416in 0.0416in 0.0416in" fo:border-bottom="0.0069in solid #000000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7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38" style:family="table-cell">
      <style:table-cell-properties fo:border-top="0.0069in solid #000000" fo:border-left="0.0069in solid #000000" fo:border-bottom="0.0069in solid #000000" fo:border-right="0.125in double #000000" style:border-line-width-right="0.0416in 0.0416in 0.0416in" style:writing-mode="lr-tb" fo:padding-top="0in" fo:padding-left="0.075in" fo:padding-bottom="0in" fo:padding-right="0.075in"/>
    </style:style>
    <style:style style:name="P39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40" style:family="table-row">
      <style:table-row-properties style:min-row-height="0.2048in" style:use-optimal-row-height="false"/>
    </style:style>
    <style:style style:name="TableCell41" style:family="table-cell">
      <style:table-cell-properties fo:border-top="0.0069in solid #000000" fo:border-left="0.125in double #000000" style:border-line-width-left="0.0416in 0.0416in 0.0416in" fo:border-bottom="0.0069in solid #000000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2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3" style:family="table-cell">
      <style:table-cell-properties fo:border-top="0.0069in solid #000000" fo:border-left="0.0069in solid #000000" fo:border-bottom="0.0069in solid #000000" fo:border-right="0.125in double #000000" style:border-line-width-right="0.0416in 0.0416in 0.0416in" style:writing-mode="lr-tb" fo:padding-top="0in" fo:padding-left="0.075in" fo:padding-bottom="0in" fo:padding-right="0.075in"/>
    </style:style>
    <style:style style:name="P44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45" style:family="table-row">
      <style:table-row-properties style:min-row-height="0.1395in" style:use-optimal-row-height="false"/>
    </style:style>
    <style:style style:name="TableCell46" style:family="table-cell">
      <style:table-cell-properties fo:border-top="0.0069in solid #000000" fo:border-left="0.125in double #000000" style:border-line-width-left="0.0416in 0.0416in 0.0416in" fo:border-bottom="0.125in double #000000" style:border-line-width-bottom="0.0416in 0.0416in 0.0416in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7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8" style:family="table-cell">
      <style:table-cell-properties fo:border-top="0.0069in solid #000000" fo:border-left="0.0069in solid #000000" fo:border-bottom="0.125in double #000000" style:border-line-width-bottom="0.0416in 0.0416in 0.0416in" fo:border-right="0.125in double #000000" style:border-line-width-right="0.0416in 0.0416in 0.0416in" style:writing-mode="lr-tb" fo:padding-top="0in" fo:padding-left="0.075in" fo:padding-bottom="0in" fo:padding-right="0.075in"/>
    </style:style>
    <style:style style:name="P49" style:parent-style-name="Standard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50" style:parent-style-name="Standard" style:family="paragraph">
      <style:paragraph-properties fo:margin-bottom="0in"/>
      <style:text-properties style:font-name="Arial" style:font-name-complex="Arial" fo:font-weight="bold" style:font-weight-asian="bold" fo:font-size="10pt" style:font-size-asian="10pt" style:font-size-complex="10pt"/>
    </style:style>
    <style:style style:name="P51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52" style:parent-style-name="Standard" style:family="paragraph">
      <style:paragraph-properties fo:text-align="justify" fo:margin-bottom="0in"/>
    </style:style>
    <style:style style:name="T5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5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5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5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5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5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5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60" style:parent-style-name="Standard" style:family="paragraph">
      <style:paragraph-properties fo:text-align="justify" fo:margin-bottom="0in"/>
      <style:text-properties style:font-name="Arial" style:font-name-complex="Arial" fo:font-size="10pt" style:font-size-asian="10pt" style:font-size-complex="10pt"/>
    </style:style>
    <style:style style:name="P61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62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63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64" style:parent-style-name="Standard" style:family="paragraph">
      <style:paragraph-properties fo:text-align="center" fo:margin-bottom="0in"/>
    </style:style>
    <style:style style:name="T6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66" style:parent-style-name="Standard" style:family="paragraph">
      <style:paragraph-properties fo:text-align="justify" fo:margin-bottom="0in"/>
    </style:style>
    <style:style style:name="T6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6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6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7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7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7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7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7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7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76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77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78" style:parent-style-name="Standard" style:family="paragraph">
      <style:paragraph-properties fo:text-align="justify" fo:margin-bottom="0in"/>
    </style:style>
    <style:style style:name="T7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8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8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8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8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8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8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8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8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8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8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90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91" style:parent-style-name="Standard" style:family="paragraph">
      <style:paragraph-properties fo:text-align="justify"/>
    </style:style>
    <style:style style:name="T9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93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94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95" style:parent-style-name="Standard" style:family="paragraph">
      <style:paragraph-properties fo:text-align="justify"/>
      <style:text-properties style:font-name="Arial" style:font-name-complex="Arial" style:font-weight-complex="bold" fo:font-size="10pt" style:font-size-asian="10pt" style:font-size-complex="10pt"/>
    </style:style>
    <style:style style:name="P96" style:parent-style-name="Standard" style:family="paragraph">
      <style:paragraph-properties fo:text-align="justify"/>
    </style:style>
    <style:style style:name="T9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9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9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0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0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0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0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0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0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0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0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0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0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10" style:parent-style-name="Standard" style:family="paragraph">
      <style:paragraph-properties fo:text-align="justify"/>
      <style:text-properties style:font-name="Arial" style:font-name-complex="Arial" style:font-weight-complex="bold" fo:font-size="10pt" style:font-size-asian="10pt" style:font-size-complex="10pt"/>
    </style:style>
    <style:style style:name="P111" style:parent-style-name="Standard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112" style:parent-style-name="Standard" style:family="paragraph">
      <style:paragraph-properties fo:text-align="justify" fo:margin-bottom="0in"/>
    </style:style>
    <style:style style:name="T11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1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1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1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1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18" style:parent-style-name="Standard" style:family="paragraph">
      <style:paragraph-properties fo:text-align="justify" fo:margin-bottom="0in"/>
      <style:text-properties style:font-name="Arial" style:font-name-complex="Arial" style:font-weight-complex="bold" fo:color="#EE0000" fo:font-size="10pt" style:font-size-asian="10pt" style:font-size-complex="10pt"/>
    </style:style>
    <style:style style:name="P119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20" style:parent-style-name="Standard" style:family="paragraph">
      <style:paragraph-properties fo:text-align="justify" fo:margin-bottom="0in"/>
    </style:style>
    <style:style style:name="T12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22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23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24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25" style:parent-style-name="Standard" style:family="paragraph">
      <style:paragraph-properties fo:text-align="justify" fo:margin-bottom="0in"/>
    </style:style>
    <style:style style:name="T126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27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2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29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30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31" style:parent-style-name="Standard" style:family="paragraph">
      <style:paragraph-properties fo:text-align="justify" fo:margin-bottom="0in"/>
    </style:style>
    <style:style style:name="T13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33" style:parent-style-name="Hyperlink" style:family="text">
      <style:text-properties style:font-name="Arial" style:font-name-complex="Arial" fo:font-size="10pt" style:font-size-asian="10pt" style:font-size-complex="10pt"/>
    </style:style>
    <style:style style:name="T13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3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P136" style:parent-style-name="Standard" style:family="paragraph">
      <style:paragraph-properties fo:text-align="justify" fo:margin-bottom="0in"/>
    </style:style>
    <style:style style:name="P137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38" style:parent-style-name="Standard" style:family="paragraph">
      <style:paragraph-properties fo:text-align="justify" fo:margin-bottom="0in"/>
    </style:style>
    <style:style style:name="T13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4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4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4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4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4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4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46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47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4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49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50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5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52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53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54" style:parent-style-name="Standard" style:family="paragraph">
      <style:paragraph-properties fo:text-align="center" fo:margin-bottom="0in"/>
    </style:style>
    <style:style style:name="T15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56" style:parent-style-name="Standard" style:family="paragraph">
      <style:paragraph-properties fo:text-align="justify" fo:margin-bottom="0in"/>
    </style:style>
    <style:style style:name="T15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58" style:parent-style-name="Standard" style:family="paragraph">
      <style:paragraph-properties fo:text-align="justify" fo:margin-bottom="0in"/>
    </style:style>
    <style:style style:name="T15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6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6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6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6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6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6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66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67" style:parent-style-name="Standard" style:family="paragraph">
      <style:paragraph-properties fo:text-align="justify" fo:margin-bottom="0in"/>
    </style:style>
    <style:style style:name="T16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69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70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71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72" style:parent-style-name="Standard" style:family="paragraph">
      <style:paragraph-properties fo:text-align="center" fo:margin-bottom="0in"/>
    </style:style>
    <style:style style:name="T17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74" style:parent-style-name="Standard" style:family="paragraph">
      <style:paragraph-properties fo:text-align="justify" fo:margin-bottom="0in"/>
    </style:style>
    <style:style style:name="T17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76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77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78" style:parent-style-name="Standard" style:family="paragraph">
      <style:paragraph-properties fo:text-align="justify" fo:margin-bottom="0in"/>
    </style:style>
    <style:style style:name="T17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80" style:parent-style-name="Standard" style:family="paragraph">
      <style:paragraph-properties fo:text-align="justify"/>
    </style:style>
    <style:style style:name="T18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8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83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184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85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86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87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88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89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90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91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92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93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94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195" style:parent-style-name="Standard" style:family="paragraph">
      <style:paragraph-properties fo:text-align="center" fo:margin-bottom="0in"/>
      <style:text-properties style:font-name="Arial" style:font-name-complex="Arial" style:font-weight-complex="bold" fo:font-size="10pt" style:font-size-asian="10pt" style:font-size-complex="10pt"/>
    </style:style>
    <style:style style:name="P196" style:parent-style-name="Standard" style:family="paragraph">
      <style:paragraph-properties fo:text-align="justify" fo:margin-top="0.1666in" fo:margin-bottom="0in"/>
    </style:style>
    <style:style style:name="T19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9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9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0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0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202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03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04" style:parent-style-name="Standard" style:family="paragraph">
      <style:paragraph-properties fo:text-align="justify" fo:margin-bottom="0in"/>
      <style:text-properties style:font-name="Arial" style:font-name-complex="Arial" style:font-weight-complex="bold" fo:font-size="10pt" style:font-size-asian="10pt" style:font-size-complex="10pt"/>
    </style:style>
    <style:style style:name="P205" style:parent-style-name="Standard" style:family="paragraph">
      <style:paragraph-properties fo:text-align="justify" fo:margin-bottom="0in" fo:text-indent="0.5in"/>
      <style:text-properties style:font-name="Arial" style:font-name-complex="Arial" style:font-weight-complex="bold" fo:font-size="10pt" style:font-size-asian="10pt" style:font-size-complex="10pt"/>
    </style:style>
    <style:style style:name="P206" style:parent-style-name="Standard" style:family="paragraph">
      <style:paragraph-properties fo:text-align="justify" fo:margin-bottom="0in"/>
    </style:style>
    <style:style style:name="T207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08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09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10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211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P212" style:parent-style-name="Standard" style:family="paragraph">
      <style:paragraph-properties fo:text-align="justify" fo:margin-bottom="0in"/>
    </style:style>
    <style:style style:name="T213" style:parent-style-name="DefaultParagraphFont" style:family="text">
      <style:text-properties style:font-name="Arial" style:font-name-asian="Arial" style:font-name-complex="Arial" fo:font-weight="bold" style:font-weight-asian="bold" fo:font-size="10pt" style:font-size-asian="10pt" style:font-size-complex="10pt"/>
    </style:style>
    <style:style style:name="T214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15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16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17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18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19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220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3"><draw:frame draw:z-index="251658240" draw:style-name="a0" draw:name="graphics1" text:anchor-type="paragraph" svg:x="-0.5in" svg:y="-0.75in" svg:width="1.6252in" svg:height="1.50906in" style:rel-width="scale" style:rel-height="scale"><draw:image xlink:href="media/image1.png" xlink:type="simple" xlink:show="embed" xlink:actuate="onLoad"/><svg:title/><svg:desc/></draw:frame></text:span><text:span text:style-name="T4"><text:s text:c="14"/></text:span><text:span text:style-name="T5"><office:annotation office:name="0" xml:id="1346376656"><dc:creator>Dijana Kosojević</dc:creator><dc:date>2026-08-03T13:33:00</dc:date><meta:creator-initials>DK</meta:creator-initials><text:p text:style-name="CommentText">Od 1.9. će biti i primjenjen novi memorandum pa ćemo trebati promjeniti u skladu s tim.</text:p></office:annotation>KG-1 do.o.o Goražde</text:span></text:p>
      <text:p text:style-name="P6"><text:span text:style-name="T7"><text:s text:c="13"/>Ulica: Panorama bb ,73 000 Goražde; Kontakt telefon : 038 221 080</text:span></text:p>
      <text:p text:style-name="P8"><text:span text:style-name="T9"><text:s text:c="13"/></text:span><text:span text:style-name="T10">ID Broj: 4245011670005 ; Ž.R: 1020070000001232 Union banka</text:span><text:span text:style-name="T11"><office:annotation-end office:name="0"/></text:span></text:p>
      <text:p text:style-name="P12"/>
      <text:p text:style-name="P13">U G O V O R</text:p>
      <text:p text:style-name="P14"><text:span text:style-name="T15">Broj: ____________o pružanju paketa usluga interneta i televizije</text:span></text:p>
      <text:p text:style-name="P16">Zaključen između:<text:s/><text:line-break/></text:p>
      <text:p text:style-name="P17">KG-1 d.o.o.Goražde, ulica Panorama bb, 73 000 Goražde, ID broj 4245011670005, koje zastupa direktor Moamer Efendić, u daljem tekstu KG-1)<text:s/></text:p>
      <text:p text:style-name="P18"/>
      <text:p text:style-name="P19">i</text:p>
      <text:p text:style-name="P20"/>
      <table:table table:style-name="Table21">
        <table:table-columns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<text:span text:style-name="T27">KRAJNJI KORISNIK:</text:span></text:p>
          </table:table-cell>
          <table:table-cell table:style-name="TableCell28">
            <text:p text:style-name="P29"><text:s/>AHMET DŽABIJA</text:p>
          </table:table-cell>
        </table:table-row>
        <table:table-row table:style-name="TableRow30">
          <table:table-cell table:style-name="TableCell31">
            <text:p text:style-name="P32">ADRESA:</text:p>
          </table:table-cell>
          <table:table-cell table:style-name="TableCell33">
            <text:p text:style-name="P34">ZMAJA OD BOSNE 10</text:p>
          </table:table-cell>
        </table:table-row>
        <table:table-row table:style-name="TableRow35">
          <table:table-cell table:style-name="TableCell36">
            <text:p text:style-name="P37">BROJ LK:</text:p>
          </table:table-cell>
          <table:table-cell table:style-name="TableCell38">
            <text:p text:style-name="P39">1A11040M4</text:p>
          </table:table-cell>
        </table:table-row>
        <table:table-row table:style-name="TableRow40">
          <table:table-cell table:style-name="TableCell41">
            <text:p text:style-name="P42">BROJ TELEFONA:</text:p>
          </table:table-cell>
          <table:table-cell table:style-name="TableCell43">
            <text:p text:style-name="P44">060-35-95661</text:p>
          </table:table-cell>
        </table:table-row>
        <table:table-row table:style-name="TableRow45">
          <table:table-cell table:style-name="TableCell46">
            <text:p text:style-name="P47">MJESTO:</text:p>
          </table:table-cell>
          <table:table-cell table:style-name="TableCell48">
            <text:p text:style-name="P49">GORAŽDE</text:p>
          </table:table-cell>
        </table:table-row>
      </table:table>
      <text:p text:style-name="P50"/>
      <text:p text:style-name="P51">Član 1.</text:p>
      <text:p text:style-name="P52"><text:span text:style-name="T53">Korisničkim ugovorom o korištenju paketa usluga interneta i televizije (u daljem tekstu: paket usluga) KG-1 i Krajnji korisnik<text:s/></text:span><text:span text:style-name="T54">uređuju međusobne</text:span><text:span text:style-name="T55"><text:s/>odnose u skladu sa<text:s/></text:span><text:span text:style-name="T56">Općim</text:span><text:span text:style-name="T57"><text:s/>uslovima poslovanja KG-1 d.o.o. Goražde (u daljem tekstu:<text:s/></text:span><text:span text:style-name="T58">Opći</text:span><text:span text:style-name="T59"><text:s/>uslovi), Cjenovnikom usluga KG-1 d.o.o. Goražde (u daljem tekstu: Cjenovnik) i Prilogom 1 ovog Ugovora.</text:span></text:p>
      <text:p text:style-name="P60"/>
      <text:p text:style-name="P61">Član 2.</text:p>
      <text:p text:style-name="P62">KG-1 će izvršiti aktivaciju usluga unutar paketa usluga u najkraćem mogućem roku, ne dužem od 30 (trideset) dana od dana prihvatanja Zahtjeva za zaključenje korisničkog ugovora, izuzev kada je zbog složenosti tehničkih rješenja neophodan duži rok za realizaciju usluge.</text:p>
      <text:p text:style-name="P63"/>
      <text:p text:style-name="P64"><text:span text:style-name="T65">Član 3.</text:span></text:p>
      <text:p text:style-name="P66"><text:span text:style-name="T67">KG-1 se obavezuje da za potrebe Krajnjeg korisnika<text:s/></text:span><text:span text:style-name="T68">obezbijedi</text:span><text:span text:style-name="T69"><text:s/>korisnički servis koji Krajnjim korisnicima<text:s/></text:span><text:span text:style-name="T70">pruža usluge<text:s/></text:span><text:span text:style-name="T71">24 (</text:span><text:span text:style-name="T72">dvadeset četiri) sata</text:span><text:span text:style-name="T73"><text:s/>dnevno, 7 (sedam) dana u sedmici, za sve<text:s/></text:span><text:span text:style-name="T74">potrebne</text:span><text:span text:style-name="T75"><text:s/>informacije o uslugama i mogućnostima prijave smetnji.</text:span></text:p>
      <text:p text:style-name="P76">KG-1 se obavezuje da će izvesti sve aktivnosti koje su neophodne za otklanjanje kvara u najkraćem mogućem vremenu, a najkasnije<text:s/>u roku od<text:s/>7 (sedam) radnih dana.</text:p>
      <text:p text:style-name="P77">KG-1 ne odgovara za kvalitet usluge u slučaju više sile (elementarne nepogode i sl.), odnosno u slučaju događaja koje nadležni sud priznaje kao višu silu. Također, KG-1 nije odgovorna za nepravilnosti u radu usluge koje nastanu kao rezultat neispravnosti instalacija koje nisu u vlasništvu ili direktnoj nadležnosti KG-1 (telefonske instalacije, strujne i sl. instalacije).</text:p>
      <text:p text:style-name="P78"><text:span text:style-name="T79">Krajnji korisnik ima<text:s/></text:span><text:span text:style-name="T80">pravo</text:span><text:span text:style-name="T81"><text:s/>da KG-1 podnese prigovor u vezi<text:s/></text:span><text:span text:style-name="T82">s računom/obračunom</text:span><text:span text:style-name="T83"><text:s/>za izvršenu uslugu, ispravnosti korisničke terminalne opreme, kvaliteta izvršene usluge</text:span><text:span text:style-name="T84"><text:s/>ili<text:s/></text:span><text:span text:style-name="T85">povrede odredbi Ugovora, u skladu sa rokovima<text:s/></text:span><text:span text:style-name="T86">definisanim</text:span><text:span text:style-name="T87"><text:s/></text:span><text:span text:style-name="T88">Općim</text:span><text:span text:style-name="T89"><text:s/>uslovima. Krajnji korisnik prigovor podnosi pismeno, na prodajnom mjestu, redovnom poštom ili putem elektronske pošte.</text:span></text:p>
      <text:soft-page-break/>
      <text:p text:style-name="P90">Član 4.</text:p>
      <text:p text:style-name="P91"><text:span text:style-name="T92">KG-1 utvrđuje cijenu mjesečne naknade za usluge prema karakteristikama i uslovima odabranog paketa usluga specificiranog u Prilogu 1. U cijenu je uračunat porez na dodatu vrijednost (PDV). <text:s/>Mjesečna naknada obračunava se od dana priključenja (aktivacije) usluge, a potom za svaki naredni obračunski period, u skladu sa ovim Ugovorom i važećim Cjenovnikom.</text:span></text:p>
      <text:p text:style-name="P93">Član 5.</text:p>
      <text:p text:style-name="P94">KG-1 se obavezuje da će redovno, uredno i kvalitetno održavati TV centralu i mrežu na koju je uključen TV uređaj Krajnjeg korisnika. Krajnji korisnik se obavezuje da će omogućiti KG-1 nesmetan pristup instalacijama TV sistema u njegovom objektu, radi kontrole funkcionisanja, otklanjanja nastalih kvarova i daljnjeg širenja mreže.<text:s/></text:p>
      <text:p text:style-name="P95">KG-1 se obavezuje Krajnjem korisniku pružati uslugu pristupa kablovskom internetu putem infrastrukture kablovske mreže. KG-1 garantuje minimalnu brzinu pristupa internetu u fiksnoj mreži, na način da ona predstavlja vrijednost najmanje 70% od maksimalne ugovorene brzine pristupa internetu, mjereno na internet portu modema sa Ethernet kablom.<text:s/></text:p>
      <text:p text:style-name="P96"><text:span text:style-name="T97">Krajnji korisnik može samostalno vršiti mjerenje pristupa<text:s/></text:span><text:span text:style-name="T98">internetu<text:s/></text:span><text:span text:style-name="T99">u fiksnoj mreži pomoću RAK Nettest zvanične aplikacije Regulatorne<text:s/></text:span><text:span text:style-name="T100">agencije</text:span><text:span text:style-name="T101"><text:s/>za komunikacije (Agencija</text:span><text:span text:style-name="T102">),</text:span><text:span text:style-name="T103"><text:s/>koja je dostupna na adresi: https://nettest.rak.ba, u skladu sa uputstvom utvrđenim od strane Agencije. Ukoliko se utvrdi da je pristupna brzina usluge pristupa internetu manja od minimalne brzine, Krajnjem korisniku omogućava</text:span><text:span text:style-name="T104"><text:s/>se</text:span><text:span text:style-name="T105"><text:s/>raskid ugovora bez obaveze plaćanja naknade, a u slučaju da Krajnji korisnik ne želi raskinuti ugovor,</text:span><text:span text:style-name="T106"><text:s/>omogućava se<text:s/></text:span><text:span text:style-name="T107">prelazak na paket<text:s/></text:span><text:span text:style-name="T108">s</text:span><text:span text:style-name="T109"><text:s/>manjom brzinom pristupa internetu ili umanjenje cijene mjesečne pretplate, po izboru Krajnjeg korisnika.</text:span></text:p>
      <text:p text:style-name="P110">KG-1 nije obavezan da interveniše na opremi Krajnjeg korisnika koja nije definisana ovim Ugovorom.</text:p>
      <text:p text:style-name="P111">Član 6.</text:p>
      <text:p text:style-name="P112"><text:span text:style-name="T113">Kablovski modem, napojni adapter za modem, te priključni kabl UTP (RJ 45) do korisničke opreme za internet (PC) ostaju vlasništvo i osnovno sredstvo KG-1 na lokaciji Krajnjeg korisnika usluge. Ista oprema mora ostati kompaktna cjelina na mjestu Krajnjeg korisnika. Zabranjuje se bilo kakvo rasklapanje i priključivanje opreme na treći uređaj<text:s/></text:span><text:span text:style-name="T114">koje može</text:span><text:span text:style-name="T115"><text:s/>dovesti do<text:s/></text:span><text:span text:style-name="T116">njenog<text:s/></text:span><text:span text:style-name="T117">oštećenja.</text:span></text:p>
      <text:p text:style-name="P118"/>
      <text:p text:style-name="P119">Član 7.</text:p>
      <text:p text:style-name="P120"><text:span text:style-name="T121">Krajnji korisnik se obavezuje da će izmirivati svoje dospjele obaveze iz Ugovora u roku od 20 (dvadeset) dana od dana izdavanja računa od strane KG-1. Ako Krajnji korisnik u navedenom roku ne izmiri obaveze plaćanja usluga, KG-1 zadržava pravo isključenja krajnjeg korisnika.<text:s/></text:span></text:p>
      <text:p text:style-name="P122"/>
      <text:p text:style-name="P123">Član 8.</text:p>
      <text:p text:style-name="P124">Cijene pojedinačnih usluga, paketa usluga i drugih dodatnih usluga, utvrđene su Cjenovnikom KG- 1, koji čini sastavni dio ovog Ugovora.<text:s/></text:p>
      <text:p text:style-name="P125"><text:span text:style-name="T126">KG-1 zadržava pravo da, u skladu sa važećim zakonskim i podzakonskim propisima,<text:s/></text:span><text:span text:style-name="T127">promijeni</text:span><text:span text:style-name="T128"><text:s/>Cjenovnik i<text:s/></text:span><text:span text:style-name="T129">Opće</text:span><text:span text:style-name="T130"><text:s/>uslove.</text:span></text:p>
      <text:p text:style-name="P131"><text:span text:style-name="T132">Cjenovnik i Opći uslovi su javno dostupni na zvaničnoj internet stranici KG-1 -</text:span><text:a xlink:href="http://www.kg1.ba/" office:target-frame-name="_top" xlink:show="replace"><text:span text:style-name="T133">www.kg1.ba</text:span></text:a><text:span text:style-name="T134">.</text:span><text:span text:style-name="T135"><text:line-break/>Zaključivanjem ovog ugovora, Krajnji korisnik potvrđuje da je upoznat sa Cjenovnikom i Općim uslovima.<text:s/></text:span></text:p>
      <text:p text:style-name="P136"/>
      <text:p text:style-name="P137">Član 9.</text:p>
      <text:p text:style-name="P138"><text:span text:style-name="T139">KG-1 će Krajnjeg korisnika blagovremeno, u skladu sa<text:s/></text:span><text:span text:style-name="T140">važećim</text:span><text:span text:style-name="T141"><text:s/>propisima, na jasan i razumljiv način informisati o svim promjenama koje mogu biti od uticaja na korištenje usluge i na prava i obaveze Krajnjih korisnika, a naročito o izmjenama Cjenovnika i<text:s/></text:span><text:span text:style-name="T142">Općih</text:span><text:span text:style-name="T143"><text:s/>uslova. Ukoliko su izmjene<text:s/></text:span><text:span text:style-name="T144">Općih</text:span><text:span text:style-name="T145"><text:s/>uslova i Cjenovnika<text:s/></text:span><text:soft-page-break/><text:span text:style-name="T146">u bilo<text:s/></text:span><text:span text:style-name="T147">kojem</text:span><text:span text:style-name="T148"><text:s/>smislu<text:s/></text:span><text:span text:style-name="T149">nepovoljnije<text:s/></text:span><text:span text:style-name="T150">za Krajnjeg korisnika, KG-1 će 30 (trideset) dana prije stupanja na snagu<text:s/></text:span><text:span text:style-name="T151">tih</text:span><text:span text:style-name="T152"><text:s/>izmjena obavijestiti Krajnjeg korisnika putem kanala komunikacije koji je korisnik izabrao.</text:span></text:p>
      <text:p text:style-name="P153"/>
      <text:p text:style-name="P154"><text:span text:style-name="T155">Član 10.</text:span></text:p>
      <text:p text:style-name="P156"><text:span text:style-name="T157">Ugovor se zaključuje na neodređeno vrijeme sa ili bez utvrđivanja minimalnog perioda trajanja ugovora. Vrijeme trajanja korisničkog ugovora će biti definisano Prilogom 1 ovog ugovora. Obavezni period trajanja ugovora počinje od dana obostranog potpisivanja ugovora.<text:s/></text:span></text:p>
      <text:p text:style-name="P158"><text:span text:style-name="T159">Ukoliko Krajnji korisnik raskine Ugovor ili Ugovor bude raskinut krivicom Krajnjeg korisnika prije isteka minimalnog perioda<text:s/></text:span><text:span text:style-name="T160">trajanja<text:s/></text:span><text:span text:style-name="T161">Ugovora, Krajnji korisnik je dužan<text:s/></text:span><text:span text:style-name="T162">KG-1 platiti</text:span><text:span text:style-name="T163"><text:s/>mjesečne naknade za preostali period minimalnog perioda trajanja ili naknadu u visini razlike između pune cijene i popusta ostvarenog na usluge i terminalnu opremu</text:span><text:span text:style-name="T164">,</text:span><text:span text:style-name="T165"><text:s/>ukoliko je to povoljnije za Krajnjeg korisnika.</text:span></text:p>
      <text:p text:style-name="P166">Ukoliko je minimalni period trajanja ugovora protekao, otkazni rok je 10 (deset) dana od dana pismenog obavještenja o raskidu od strane Krajnjeg korisnika.</text:p>
      <text:p text:style-name="P167"><text:span text:style-name="T168">Obaveza uplate navedenih naknada<text:s/></text:span><text:span text:style-name="T169">dospijeva</text:span><text:span text:style-name="T170"><text:s/>na dan raskida Ugovora.</text:span></text:p>
      <text:p text:style-name="P171"/>
      <text:p text:style-name="P172"><text:span text:style-name="T173">Član 11.</text:span></text:p>
      <text:p text:style-name="P174"><text:span text:style-name="T175">U slučaju raskida Ugovora Krajnji korisnik je dužan omogućiti stručnom licu KG-1 da izvrši demontažu opreme koja mu je po Ugovoru instalirana kako bi istu mogao vratiti KG-1.</text:span></text:p>
      <text:p text:style-name="P176"/>
      <text:p text:style-name="P177">Član 12.</text:p>
      <text:p text:style-name="P178"><text:span text:style-name="T179">KG-1 obrađuje lične podatke Krajnjeg korisnika isključivo u svrhu zaključenja i izvršenja ovog ugovora, u skladu sa važećim propisima o zaštiti ličnih podataka i Politikom privatnosti.</text:span></text:p>
      <text:p text:style-name="P180"><text:span text:style-name="T181">Za sve ostale odnose između Krajnjeg korisnika i KG-1 primjenjuju se važeći<text:s/></text:span><text:span text:style-name="T182">Opći</text:span><text:span text:style-name="T183"><text:s/>uslovi.</text:span></text:p>
      <text:p text:style-name="P184">Član 13.</text:p>
      <text:p text:style-name="P185">Ugovorne strane su saglasne da će sve eventualne sporove koji bi nastali u vezi sa izvršenjem ovog Ugovora rješavati u konstruktivnom duhu međusobne saradnje i dobre volje.</text:p>
      <text:p text:style-name="P186">U slučaju da se strane ne mogu na ovaj način sporazumjeti, za sporove je nadležan Općinski sud u Goraždu.</text:p>
      <text:p text:style-name="P187"/>
      <text:p text:style-name="P188">Član 14.</text:p>
      <text:p text:style-name="P189">Ovom Ugovoru se prilaže Prilog.</text:p>
      <text:p text:style-name="P190">Navedeni Prilog 1 je sastavni dio ovog Ugovora.</text:p>
      <text:p text:style-name="P191"/>
      <text:p text:style-name="P192">Član 15.</text:p>
      <text:p text:style-name="P193">Sve promjene i dopune Ugovora su pravno valjane ako su sklopljene u pisanom obliku i potpisane od obje ugovorne strane.</text:p>
      <text:p text:style-name="P194"/>
      <text:p text:style-name="P195">Član 16.</text:p>
      <text:p text:style-name="P196"><text:span text:style-name="T197">Ovaj Ugovor i prilozi sastavljeni su u 2 (dva) primjerka</text:span><text:span text:style-name="T198">,</text:span><text:span text:style-name="T199"><text:s/>od kojih svaki ima pravnu važnost originala.</text:span><text:span text:style-name="T200"><text:s/></text:span><text:span text:style-name="T201">Svaka ugovorna strana zadržava po 1 (jedan) primjerak Ugovora.</text:span></text:p>
      <text:p text:style-name="P202"/>
      <text:p text:style-name="P203">Goražde :<text:s/></text:p>
      <text:p text:style-name="P204"/>
      <text:p text:style-name="P205">Za KG-1 d.o.o. Goražde<text:tab/>:<text:tab/><text:tab/><text:tab/><text:tab/><text:tab/><text:s text:c="14"/>Krajnji korisnik:</text:p>
      <text:p text:style-name="P206"><text:span text:style-name="T207">______________________________</text:span><text:span text:style-name="T208"><text:tab/></text:span><text:span text:style-name="T209"><text:tab/></text:span><text:span text:style-name="T210"><text:tab/></text:span><text:span text:style-name="T211"><text:tab/><text:s text:c="12"/>__________________________</text:span></text:p>
      <text:p text:style-name="P212"><text:span text:style-name="T213"><text:s text:c="14"/>Direktor,<text:s/></text:span><text:span text:style-name="T214">Moamer Efendić</text:span><text:span text:style-name="T215"><text:tab/></text:span><text:span text:style-name="T216"><text:tab/></text:span><text:span text:style-name="T217"><text:tab/></text:span><text:span text:style-name="T218"><text:tab/></text:span><text:span text:style-name="T219"><text:tab/></text:span><text:span text:style-name="T220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Arial Unicode MS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Heading2" style:display-name="Heading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Heading3" style:display-name="Heading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277in"/>
      <style:text-properties style:font-name="Aptos Display" style:font-name-asian="Times New Roman" fo:font-style="italic" style:font-style-asian="italic" style:font-style-complex="italic" fo:color="#0F4761" style:font-size-complex="10.5pt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277in"/>
      <style:text-properties style:font-name="Aptos Display" style:font-name-asian="Times New Roman" fo:color="#0F4761" style:font-size-complex="10.5pt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="Aptos Display" style:font-name-asian="Times New Roman" fo:color="#0A2F40" style:font-size-complex="10.5pt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="Aptos Display" style:font-name-asian="Times New Roman" fo:font-style="italic" style:font-style-asian="italic" style:font-style-complex="italic" fo:color="#0A2F40" style:font-size-complex="10.5pt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top="0.0277in"/>
      <style:text-properties style:font-name="Aptos Display" style:font-name-asian="Times New Roman" fo:color="#272727" fo:font-size="10.5pt" style:font-size-asian="10.5pt" style:font-size-complex="9.5pt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top="0.0277in"/>
      <style:text-properties style:font-name="Aptos Display" style:font-name-asian="Times New Roman" fo:font-style="italic" style:font-style-asian="italic" style:font-style-complex="italic" fo:color="#272727" fo:font-size="10.5pt" style:font-size-asian="10.5pt" style:font-size-complex="9.5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Calibri" style:font-name-complex="Times New Roman" fo:font-size="11pt" style:font-size-asian="11pt" style:font-size-complex="11pt" fo:language="en" fo:country="US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 Unicode MS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font-size="12pt" style:font-size-asian="12pt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font-size="12pt" style:font-size-asian="12pt" fo:hyphenate="false"/>
    </style:style>
    <style:style style:name="Header" style:display-name="Header" style:family="paragraph" style:parent-style-name="Standard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le" style:display-name="Titl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ubtitle" style:display-name="Subtitle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WW8Num1z0" style:display-name="WW8Num1z0" style:family="text">
      <style:text-properties style:font-name="Wingdings" style:font-name-asian="Wingdings" style:font-name-complex="Wingdings"/>
    </style:style>
    <style:style style:name="WW8Num1z1" style:display-name="WW8Num1z1" style:family="text">
      <style:text-properties style:font-name="Courier New" style:font-name-asian="Courier New" style:font-name-complex="Courier New"/>
    </style:style>
    <style:style style:name="WW8Num1z3" style:display-name="WW8Num1z3" style:family="text">
      <style:text-properties style:font-name="Symbol" style:font-name-asian="Symbol" style:font-name-complex="Symbol"/>
    </style:style>
    <style:style style:name="WW8Num2z0" style:display-name="WW8Num2z0" style:family="text">
      <style:text-properties style:font-name="Wingdings" style:font-name-asian="Wingdings" style:font-name-complex="Wingdings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/>
    </style:style>
    <style:style style:name="WW8Num3z1" style:display-name="WW8Num3z1" style:family="text">
      <style:text-properties style:font-name="Courier New" style:font-name-asian="Courier New" style:font-name-complex="Courier New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HeaderChar" style:display-name="Header Char" style:family="text" style:parent-style-name="DefaultParagraphFont">
      <style:text-properties fo:font-size="11pt" style:font-size-asian="11pt" style:font-size-complex="11pt"/>
    </style:style>
    <style:style style:name="FooterChar" style:display-name="Footer Char" style:family="text" style:parent-style-name="DefaultParagraphFont">
      <style:text-properties fo:font-size="11pt" style:font-size-asian="11pt" style:font-size-complex="11pt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FootnoteSymbol" style:display-name="Footnote Symbol" style:family="text"/>
    <style:style style:name="EndnoteSymbol" style:display-name="Endnote Symbol" style:family="text"/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9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9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9pt"/>
    </style:style>
    <style:style style:name="Revision" style:display-name="Revision" style:family="paragraph">
      <style:paragraph-properties fo:widows="2" fo:orphans="2" style:vertical-align="auto"/>
      <style:text-properties style:font-size-complex="10.5pt" fo:hyphenate="true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BookTitle" style:display-name="Book Title" style:family="text" style:parent-style-name="DefaultParagraphFont">
      <style:text-properties fo:font-weight="bold" style:font-weight-asian="bold" style:font-weight-complex="bold" fo:font-style="italic" style:font-style-asian="italic" style:font-style-complex="italic" fo:letter-spacing="0.0034in"/>
    </style:style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style:style style:name="Heading4Char" style:display-name="Heading 4 Char" style:family="text" style:parent-style-name="DefaultParagraphFont">
      <style:text-properties style:font-name="Aptos Display" style:font-name-asian="Times New Roman" fo:font-style="italic" style:font-style-asian="italic" style:font-style-complex="italic" fo:color="#0F4761" style:font-size-complex="10.5pt"/>
    </style:style>
    <style:style style:name="Heading5Char" style:display-name="Heading 5 Char" style:family="text" style:parent-style-name="DefaultParagraphFont">
      <style:text-properties style:font-name="Aptos Display" style:font-name-asian="Times New Roman" fo:color="#0F4761" style:font-size-complex="10.5pt"/>
    </style:style>
    <style:style style:name="Heading6Char" style:display-name="Heading 6 Char" style:family="text" style:parent-style-name="DefaultParagraphFont">
      <style:text-properties style:font-name="Aptos Display" style:font-name-asian="Times New Roman" fo:color="#0A2F40" style:font-size-complex="10.5pt"/>
    </style:style>
    <style:style style:name="Heading7Char" style:display-name="Heading 7 Char" style:family="text" style:parent-style-name="DefaultParagraphFont">
      <style:text-properties style:font-name="Aptos Display" style:font-name-asian="Times New Roman" fo:font-style="italic" style:font-style-asian="italic" style:font-style-complex="italic" fo:color="#0A2F40" style:font-size-complex="10.5pt"/>
    </style:style>
    <style:style style:name="Heading8Char" style:display-name="Heading 8 Char" style:family="text" style:parent-style-name="DefaultParagraphFont">
      <style:text-properties style:font-name="Aptos Display" style:font-name-asian="Times New Roman" fo:color="#272727" fo:font-size="10.5pt" style:font-size-asian="10.5pt" style:font-size-complex="9.5pt"/>
    </style:style>
    <style:style style:name="Heading9Char" style:display-name="Heading 9 Char" style:family="text" style:parent-style-name="DefaultParagraphFont">
      <style:text-properties style:font-name="Aptos Display" style:font-name-asian="Times New Roman" fo:font-style="italic" style:font-style-asian="italic" style:font-style-complex="italic" fo:color="#272727" fo:font-size="10.5pt" style:font-size-asian="10.5pt" style:font-size-complex="9.5pt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156082"/>
    </style:style>
    <style:style style:name="IntenseQuote" style:display-name="Intense Quote" style:family="paragraph" style:parent-style-name="Normal" style:next-style-name="Normal">
      <style:paragraph-properties fo:border-top="0.0069in solid #156082" fo:border-left="none" fo:border-bottom="0.0069in solid #156082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156082" style:font-size-complex="10.5pt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156082" style:font-size-complex="10.5pt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156082" fo:letter-spacing="0.0034in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style:font-size-complex="10.5pt" fo:hyphenate="false"/>
    </style:style>
    <style:style style:name="NoSpacing" style:display-name="No Spacing" style:family="paragraph">
      <style:text-properties style:font-size-complex="10.5pt" fo:hyphenate="false"/>
    </style:style>
    <style:style style:name="Quote" style:display-name="Quote" style:family="paragraph" style:parent-style-name="Normal" style:next-style-name="Normal">
      <style:paragraph-properties fo:text-align="center" fo:margin-top="0.1388in" fo:margin-bottom="0.1111in" fo:margin-left="0.6in" fo:margin-right="0.6in">
        <style:tab-stops/>
      </style:paragraph-properties>
      <style:text-properties fo:font-style="italic" style:font-style-asian="italic" style:font-style-complex="italic" fo:color="#404040" style:font-size-complex="10.5pt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 style:font-size-complex="10.5pt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SubtleEmphasis" style:display-name="Subtle Emphasis" style:family="text" style:parent-style-name="DefaultParagraphFont">
      <style:text-properties fo:font-style="italic" style:font-style-asian="italic" style:font-style-complex="italic" fo:color="#404040"/>
    </style:style>
    <style:style style:name="SubtleReference" style:display-name="Subtle Reference" style:family="text" style:parent-style-name="DefaultParagraphFont">
      <style:text-properties fo:font-variant="small-caps" fo:color="#5A5A5A"/>
    </style:style>
    <style:style style:name="TOCHeading" style:display-name="TOC Heading" style:family="paragraph" style:parent-style-name="Heading1" style:next-style-name="Normal" style:default-outline-level="1">
      <style:paragraph-properties fo:keep-together="always" fo:widows="0" fo:orphans="0" fo:margin-bottom="0in" fo:line-height="100%"/>
      <style:text-properties style:font-name="Aptos Display" style:font-name-asian="Times New Roman" fo:font-weight="normal" style:font-weight-asian="normal" style:font-weight-complex="normal" fo:color="#0F4761" fo:font-size="16pt" style:font-size-asian="16pt" style:font-size-complex="14.5pt" fo:language="en" fo:country="GB" style:language-complex="hi" style:country-complex="IN" fo:hyphenate="false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-complex="Times New Roman" style:language-asian="en" style:country-asian="GB" style:language-complex="ar" style:country-complex="SA" fo:hyphenate="true"/>
    </style:style>
    <style:style style:name="WW_CharLFO1LVL1" style:family="text">
      <style:text-properties style:font-name="Wingdings" style:font-name-complex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Wingdings" style:font-name-complex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083in"/>
      </style:footer-style>
    </style:page-layout>
    <style:style style:name="P2" style:parent-style-name="Footer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Header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KG-1 d</dc:title>
    <meta:initial-creator>Varis</meta:initial-creator>
    <dc:creator>Ivanka Vinić</dc:creator>
    <meta:creation-date>2026-08-26T09:00:00Z</meta:creation-date>
    <dc:date>2026-08-26T13:15:00Z</dc:date>
    <meta:print-date>2026-06-03T13:32:00Z</meta:print-date>
    <meta:template xlink:href="Normal" xlink:type="simple"/>
    <meta:editing-cycles>6</meta:editing-cycles>
    <meta:editing-duration>PT7140S</meta:editing-duration>
    <meta:user-defined meta:name="Info 1"/>
    <meta:user-defined meta:name="Info 2"/>
    <meta:user-defined meta:name="Info 3"/>
    <meta:user-defined meta:name="Info 4"/>
    <meta:document-statistic meta:page-count="3" meta:paragraph-count="81" meta:word-count="1178" meta:character-count="7971" meta:row-count="143" meta:non-whitespace-character-count="6874"/>
  </office:meta>
</office:document-meta>
</file>