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bottom="0in"/>
    </style:style>
    <style:style style:name="T3" style:parent-style-name="DefaultParagraphFont" style:family="text">
      <style:text-properties style:font-name="Arial" style:font-name-complex="Arial" style:font-weight-complex="bold" fo:font-size="12pt" style:font-size-asian="12pt" style:font-size-complex="12pt"/>
    </style:style>
    <style:style style:name="T4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5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P6" style:parent-style-name="Standard" style:family="paragraph">
      <style:paragraph-properties fo:margin-bottom="0in"/>
    </style:style>
    <style:style style:name="T7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P8" style:parent-style-name="Standard" style:family="paragraph">
      <style:paragraph-properties fo:margin-bottom="0in"/>
    </style:style>
    <style:style style:name="T9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10" style:parent-style-name="CommentReference" style:family="text">
      <style:text-properties fo:font-size="11pt" style:font-size-asian="11pt" style:font-size-complex="11pt"/>
    </style:style>
    <style:style style:name="P11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12" style:parent-style-name="Standard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3" style:parent-style-name="Standard" style:family="paragraph">
      <style:paragraph-properties fo:text-align="center"/>
    </style:style>
    <style:style style:name="T14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5" style:parent-style-name="Standard" style:family="paragraph">
      <style:paragraph-properties fo:margin-bottom="0in"/>
    </style:style>
    <style:style style:name="P16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17" style:parent-style-name="Standard" style:family="paragraph">
      <style:paragraph-properties fo:text-align="justify" fo:margin-bottom="0in"/>
      <style:text-properties style:font-name="Arial" style:font-name-complex="Arial" fo:font-size="10pt" style:font-size-asian="10pt" style:font-size-complex="10pt"/>
    </style:style>
    <style:style style:name="P18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1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20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olumn22" style:family="table-column">
      <style:table-column-properties style:column-width="1.9166in" style:use-optimal-column-width="false"/>
    </style:style>
    <style:style style:name="TableColumn23" style:family="table-column">
      <style:table-column-properties style:column-width="4.5805in" style:use-optimal-column-width="false"/>
    </style:style>
    <style:style style:name="Table21" style:family="table">
      <style:table-properties style:width="6.4972in" fo:margin-left="-0.0625in" table:align="lef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-top="0.125in double #000000" style:border-line-width-top="0.0416in 0.0416in 0.0416in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" style:parent-style-name="Standard" style:family="paragraph">
      <style:paragraph-properties fo:margin-bottom="0in"/>
    </style:style>
    <style:style style:name="T2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ell28" style:family="table-cell">
      <style:table-cell-properties fo:border-top="0.125in double #000000" style:border-line-width-top="0.0416in 0.0416in 0.0416in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30" style:family="table-row">
      <style:table-row-properties style:min-row-height="0.209in" style:use-optimal-row-height="false"/>
    </style:style>
    <style:style style:name="TableCell31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2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3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7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8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40" style:family="table-row">
      <style:table-row-properties style:min-row-height="0.2048in" style:use-optimal-row-height="false"/>
    </style:style>
    <style:style style:name="TableCell41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2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3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45" style:family="table-row">
      <style:table-row-properties style:min-row-height="0.2284in" style:use-optimal-row-height="false"/>
    </style:style>
    <style:style style:name="TableCell46" style:family="table-cell">
      <style:table-cell-properties fo:border-top="0.0069in solid #000000" fo:border-left="0.125in double #000000" style:border-line-width-left="0.0416in 0.0416in 0.0416in" fo:border-bottom="0.125in double #000000" style:border-line-width-bottom="0.0416in 0.0416in 0.0416in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8" style:family="table-cell">
      <style:table-cell-properties fo:border-top="0.0069in solid #000000" fo:border-left="0.0069in solid #000000" fo:border-bottom="0.125in double #000000" style:border-line-width-bottom="0.0416in 0.0416in 0.0416in" fo:border-right="0.125in double #000000" style:border-line-width-right="0.0416in 0.0416in 0.0416in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0" style:parent-style-name="Standard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51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52" style:parent-style-name="Standard" style:family="paragraph">
      <style:paragraph-properties fo:text-align="justify" fo:margin-bottom="0in"/>
    </style:style>
    <style:style style:name="T5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5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5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5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5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5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5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6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6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6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6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64" style:parent-style-name="Standard" style:family="paragraph">
      <style:paragraph-properties fo:text-align="justify" fo:margin-bottom="0in"/>
      <style:text-properties style:font-name="Arial" style:font-name-complex="Arial" fo:font-size="10pt" style:font-size-asian="10pt" style:font-size-complex="10pt"/>
    </style:style>
    <style:style style:name="P65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66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67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68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69" style:parent-style-name="Standard" style:family="paragraph">
      <style:paragraph-properties fo:text-align="justify" fo:margin-bottom="0in"/>
    </style:style>
    <style:style style:name="T7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7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75" style:parent-style-name="Standard" style:family="paragraph">
      <style:paragraph-properties fo:text-align="justify" fo:margin-bottom="0in"/>
    </style:style>
    <style:style style:name="T7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7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85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86" style:parent-style-name="Standard" style:family="paragraph">
      <style:paragraph-properties fo:text-align="center" fo:margin-bottom="0in"/>
    </style:style>
    <style:style style:name="P87" style:parent-style-name="Standard" style:family="paragraph">
      <style:paragraph-properties fo:text-align="center" fo:margin-bottom="0in"/>
    </style:style>
    <style:style style:name="T8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89" style:parent-style-name="Standard" style:family="paragraph">
      <style:paragraph-properties fo:text-align="justify" fo:margin-bottom="0in"/>
    </style:style>
    <style:style style:name="T9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9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9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9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01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02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03" style:parent-style-name="Standard" style:family="paragraph">
      <style:paragraph-properties fo:text-align="justify" fo:margin-bottom="0in"/>
    </style:style>
    <style:style style:name="T10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19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20" style:parent-style-name="Standard" style:family="paragraph">
      <style:paragraph-properties fo:text-align="justify"/>
      <style:text-properties style:font-name="Arial" style:font-name-complex="Arial" style:font-weight-complex="bold" fo:font-size="10pt" style:font-size-asian="10pt" style:font-size-complex="10pt"/>
    </style:style>
    <style:style style:name="P121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22" style:parent-style-name="Standard" style:family="paragraph">
      <style:paragraph-properties fo:text-align="justify"/>
    </style:style>
    <style:style style:name="T12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24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25" style:parent-style-name="Standard" style:family="paragraph">
      <style:paragraph-properties fo:text-align="justify" fo:margin-bottom="0in"/>
    </style:style>
    <style:style style:name="T12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27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28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29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30" style:parent-style-name="Standard" style:family="paragraph">
      <style:paragraph-properties fo:text-align="justify" fo:margin-bottom="0in"/>
    </style:style>
    <style:style style:name="T13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3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3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3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3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40" style:parent-style-name="Standard" style:family="paragraph">
      <style:paragraph-properties fo:text-align="justify" fo:margin-bottom="0in"/>
    </style:style>
    <style:style style:name="T14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2" style:parent-style-name="Hyperlink" style:family="text">
      <style:text-properties style:font-name="Arial" style:font-name-complex="Arial" fo:font-size="10pt" style:font-size-asian="10pt" style:font-size-complex="10pt"/>
    </style:style>
    <style:style style:name="T14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145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46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47" style:parent-style-name="Standard" style:family="paragraph">
      <style:paragraph-properties fo:text-align="justify" fo:margin-bottom="0in"/>
    </style:style>
    <style:style style:name="T14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57" style:parent-style-name="Standard" style:family="paragraph">
      <style:paragraph-properties fo:text-align="center" fo:margin-bottom="0in"/>
    </style:style>
    <style:style style:name="T15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59" style:parent-style-name="Standard" style:family="paragraph">
      <style:paragraph-properties fo:text-align="justify" fo:margin-bottom="0in"/>
    </style:style>
    <style:style style:name="T16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61" style:parent-style-name="Standard" style:family="paragraph">
      <style:paragraph-properties fo:text-align="justify" fo:margin-bottom="0in"/>
    </style:style>
    <style:style style:name="T16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70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71" style:parent-style-name="Standard" style:family="paragraph">
      <style:paragraph-properties fo:text-align="justify" fo:margin-bottom="0in"/>
    </style:style>
    <style:style style:name="T17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7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7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75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76" style:parent-style-name="Standard" style:family="paragraph">
      <style:paragraph-properties fo:text-align="center" fo:margin-bottom="0in"/>
    </style:style>
    <style:style style:name="T17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78" style:parent-style-name="Standard" style:family="paragraph">
      <style:paragraph-properties fo:text-align="justify" fo:margin-bottom="0in"/>
    </style:style>
    <style:style style:name="T17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80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81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82" style:parent-style-name="Standard" style:family="paragraph">
      <style:paragraph-properties fo:text-align="justify" fo:margin-bottom="0in"/>
    </style:style>
    <style:style style:name="T18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84" style:parent-style-name="Standard" style:family="paragraph">
      <style:paragraph-properties fo:text-align="justify"/>
    </style:style>
    <style:style style:name="T18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8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8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88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89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0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1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2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93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4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5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6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97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8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9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200" style:parent-style-name="Standard" style:family="paragraph">
      <style:paragraph-properties fo:text-align="justify" fo:margin-top="0.1666in" fo:margin-bottom="0in"/>
    </style:style>
    <style:style style:name="T20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06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07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08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09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10" style:parent-style-name="Standard" style:family="paragraph">
      <style:paragraph-properties fo:text-align="justify" fo:margin-bottom="0in" fo:text-indent="0.5in"/>
      <style:text-properties style:font-name="Arial" style:font-name-complex="Arial" style:font-weight-complex="bold" fo:font-size="10pt" style:font-size-asian="10pt" style:font-size-complex="10pt"/>
    </style:style>
    <style:style style:name="P211" style:parent-style-name="Standard" style:family="paragraph">
      <style:paragraph-properties fo:text-align="justify" fo:margin-bottom="0in"/>
    </style:style>
    <style:style style:name="T21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1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1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1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1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17" style:parent-style-name="Standard" style:family="paragraph">
      <style:paragraph-properties fo:text-align="justify" fo:margin-bottom="0in"/>
    </style:style>
    <style:style style:name="T218" style:parent-style-name="DefaultParagraphFont" style:family="text">
      <style:text-properties style:font-name="Arial" style:font-name-asian="Arial" style:font-name-complex="Arial" fo:font-weight="bold" style:font-weight-asian="bold" fo:font-size="10pt" style:font-size-asian="10pt" style:font-size-complex="10pt"/>
    </style:style>
    <style:style style:name="T219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20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21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22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23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24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25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226" style:parent-style-name="Standard" style:family="paragraph">
      <style:paragraph-properties fo:text-align="justify" fo:margin-bottom="0in"/>
    </style:style>
    <style:style style:name="T227" style:parent-style-name="DefaultParagraphFont" style:family="text">
      <style:text-properties style:font-name="Arial" style:font-name-asian="Arial" style:font-name-complex="Arial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3"><draw:frame draw:z-index="251658240" draw:style-name="a0" draw:name="graphics1" text:anchor-type="paragraph" svg:x="-0.5in" svg:y="-0.75in" svg:width="1.6252in" svg:height="1.50906in" style:rel-width="scale" style:rel-height="scale"><draw:image xlink:href="media/image1.png" xlink:type="simple" xlink:show="embed" xlink:actuate="onLoad"/><svg:title/><svg:desc/></draw:frame></text:span><text:span text:style-name="T4"><text:s text:c="14"/></text:span><text:span text:style-name="T5"><office:annotation office:name="0" xml:id="372446214"><dc:creator>Dijana Kosojević</dc:creator><dc:date>2026-08-03T13:29:00</dc:date><meta:creator-initials>DK</meta:creator-initials><text:p text:style-name="CommentText">Od 1.9. će biti i primjenjen novi memorandum pa ćemo trebati promjeniti u skladu s tim.</text:p></office:annotation>KG-1 do.o.o Goražde</text:span></text:p>
      <text:p text:style-name="P6"><text:span text:style-name="T7"><text:s text:c="13"/>Ulica: Panorama bb ,73 000 Goražde; Kontakt telefon : 038 221 080</text:span></text:p>
      <text:p text:style-name="P8"><text:span text:style-name="T9"><text:s text:c="13"/>ID Broj: 4245011670005 ; Ž.R: 1020070000001232 Union banka</text:span><text:span text:style-name="T10"><office:annotation-end office:name="0"/></text:span></text:p>
      <text:p text:style-name="P11"/>
      <text:p text:style-name="P12">U G O V O R</text:p>
      <text:p text:style-name="P13"><text:span text:style-name="T14">Broj: ____________o pružanju Internet usluge</text:span></text:p>
      <text:p text:style-name="P15"/>
      <text:p text:style-name="P16">Zaključen između:<text:s/><text:line-break/></text:p>
      <text:p text:style-name="P17">KG-1 d.o.o.Goražde, ulica Panorama bb, 73 000 Goražde, ID broj 4245011670005, koje zastupa direktor Moamer Efendić, u daljem tekstu KG-1)<text:s/></text:p>
      <text:p text:style-name="P18"/>
      <text:p text:style-name="P19">i <text:s text:c="2"/></text:p>
      <text:p text:style-name="P20"/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KRAJNJI KORISNIK:</text:span></text:p>
          </table:table-cell>
          <table:table-cell table:style-name="TableCell28">
            <text:p text:style-name="P29"><text:s/>AHMET DŽABIJA</text:p>
          </table:table-cell>
        </table:table-row>
        <table:table-row table:style-name="TableRow30">
          <table:table-cell table:style-name="TableCell31">
            <text:p text:style-name="P32">ADRESA:</text:p>
          </table:table-cell>
          <table:table-cell table:style-name="TableCell33">
            <text:p text:style-name="P34">ZMAJA OD BOSNE 10</text:p>
          </table:table-cell>
        </table:table-row>
        <table:table-row table:style-name="TableRow35">
          <table:table-cell table:style-name="TableCell36">
            <text:p text:style-name="P37">BROJ LK:</text:p>
          </table:table-cell>
          <table:table-cell table:style-name="TableCell38">
            <text:p text:style-name="P39">1A11040M4</text:p>
          </table:table-cell>
        </table:table-row>
        <table:table-row table:style-name="TableRow40">
          <table:table-cell table:style-name="TableCell41">
            <text:p text:style-name="P42">BROJ TELEFONA:</text:p>
          </table:table-cell>
          <table:table-cell table:style-name="TableCell43">
            <text:p text:style-name="P44">060-35-95661</text:p>
          </table:table-cell>
        </table:table-row>
        <table:table-row table:style-name="TableRow45">
          <table:table-cell table:style-name="TableCell46">
            <text:p text:style-name="P47">MJESTO:</text:p>
          </table:table-cell>
          <table:table-cell table:style-name="TableCell48">
            <text:p text:style-name="P49">GORAŽDE</text:p>
          </table:table-cell>
        </table:table-row>
      </table:table>
      <text:p text:style-name="P50"/>
      <text:p text:style-name="P51">Član 1.</text:p>
      <text:p text:style-name="P52"><text:span text:style-name="T53">Korisničkim ugovorom o korištenju usluge interneta KG-1 i Krajnji korisnik<text:s/></text:span><text:span text:style-name="T54">uređuju međusobne</text:span><text:span text:style-name="T55"><text:s/>odnose u skladu<text:s/></text:span><text:span text:style-name="T56">s Općim</text:span><text:span text:style-name="T57"><text:s/>uslovima poslovanja KG-1 d.o.o. Goražde (u daljem tekstu:<text:s/></text:span><text:span text:style-name="T58">Opći</text:span><text:span text:style-name="T59"><text:s/>uslovi), Cjenovnikom usluga KG-1 d.o.o. Goražde (u daljem tekstu: Cjenovnik) i Prilogom 1 ovog Ugovora.<text:s/></text:span><text:span text:style-name="T60">Predmet ugovora je usluga ostvarenja veze TCP/IP protokolom na kablovsku<text:s/></text:span><text:span text:style-name="T61">internet</text:span><text:span text:style-name="T62"><text:s/>mrežu. KG-1 Krajnjem korisniku garantuje da će navedena usluga biti isporučena na<text:s/></text:span><text:span text:style-name="T63">način i pod uslovima određenim u ovom Ugovoru i pripadajućim prilozima ovog Ugovora.</text:span></text:p>
      <text:p text:style-name="P64"/>
      <text:p text:style-name="P65">Član 2.</text:p>
      <text:p text:style-name="P66">KG-1 će izvršiti aktivaciju predmetne usluge u najkraćem mogućem roku, ne dužem od 30 (trideset) dana od dana prihvatanja Zahtjeva za zaključenje korisničkog ugovora, izuzev kada je zbog složenosti tehničkih rješenja neophodan duži rok za realizaciju usluge.<text:s/></text:p>
      <text:p text:style-name="P67"/>
      <text:p text:style-name="P68">Član 3.</text:p>
      <text:p text:style-name="P69"><text:span text:style-name="T70">KG-1 se obavezuje Krajnjem korisniku pružati uslugu pristupa kablovskom internetu putem infrastrukture kablovske mreže.</text:span><text:span text:style-name="T71"><text:s/></text:span><text:span text:style-name="T72">KG-1 garantuje minimalnu<text:s/></text:span><text:span text:style-name="T73">brzinu pristupa internetu u fiksnoj mreži, na način da ona predstavlja vrijednost najmanje 70% od maksimalne ugovorene brzine pristupa internetu, mjereno na internet portu modema<text:s/></text:span><text:span text:style-name="T74">Ethernet kablom.</text:span></text:p>
      <text:p text:style-name="P75"><text:span text:style-name="T76">Krajnji korisnik može samostalno vršiti mjerenje pristupa<text:s/></text:span><text:span text:style-name="T77">internetu<text:s/></text:span><text:span text:style-name="T78">u fiksnoj mreži pomoću zvanične aplikacije Agencije RAK Nettest na adresi: https://</text:span><text:span text:style-name="T79">nettest.rak.ba, u skladu<text:s/></text:span><text:span text:style-name="T80">s</text:span><text:span text:style-name="T81"><text:s/>uputstvom utvrđenim od strane Agencije. Ukoliko se utvrdi da je pristupna brzina usluge pristupa internetu manja od minimalne<text:s/></text:span><text:span text:style-name="T82">brzine, Krajnjem korisniku se omogućava raskid ugovora bez obaveze plaćanja naknade, a u slučaju da Krajnji korisnik ne želi raskinuti ugovor, prelazak na paket<text:s/></text:span><text:span text:style-name="T83">s</text:span><text:span text:style-name="T84"><text:s/>manjom brzinom pristupa internetu ili umanjenje cijene mjesečne pretplate, po izboru Krajnjeg korisnika.</text:span></text:p>
      <text:soft-page-break/>
      <text:p text:style-name="P85">KG-1 nije obavezan da interveniše na opremi Krajnjeg korisnika koja nije definisana ovim Ugovorom.</text:p>
      <text:p text:style-name="P86"/>
      <text:p text:style-name="P87"><text:span text:style-name="T88">Član 4.</text:span></text:p>
      <text:p text:style-name="P89"><text:span text:style-name="T90">KG-1 se obavezuje da za potrebe Krajnjeg korisnika<text:s/></text:span><text:span text:style-name="T91">obezbijedi</text:span><text:span text:style-name="T92"><text:s/>korisnički servis koji<text:s/></text:span><text:span text:style-name="T93">Krajnjim korisnicima<text:s/></text:span><text:span text:style-name="T94">pruža usluge<text:s/></text:span><text:span text:style-name="T95">24 (</text:span><text:span text:style-name="T96">dvadeset četiri</text:span><text:span text:style-name="T97">)<text:s/></text:span><text:span text:style-name="T98">časa dnevno, 7 (sedam) dana u sedmici, za sve<text:s/></text:span><text:span text:style-name="T99">potrebne</text:span><text:span text:style-name="T100"><text:s/>informacije o uslugama i mogućnostima prijave smetnji.</text:span></text:p>
      <text:p text:style-name="P101">KG-1 se obavezuje da će izvesti sve aktivnosti koje su neophodne za otklanjanje kvara u najkraćem mogućem vremenu, a najkasnije 7 (sedam) radnih dana.</text:p>
      <text:p text:style-name="P102">KG-1 ne odgovara za kvalitet usluge u slučaju više sile (elementarne nepogode i sl.), odnosno u slučaju događaja koje nadležni sud priznaje kao višu silu. Također, KG-1 nije odgovorna za nepravilnosti u radu usluge koje nastanu kao rezultat neispravnosti instalacija koje nisu u vlasništvu ili direktnoj nadležnosti KG-1 (telefonske instalacije, strujne i sl. instalacije).</text:p>
      <text:p text:style-name="P103"><text:span text:style-name="T104">Krajnji korisnik ima<text:s/></text:span><text:span text:style-name="T105">pravo</text:span><text:span text:style-name="T106"><text:s/>da KG-1 podnese prigovor u vezi<text:s/></text:span><text:span text:style-name="T107">s računom/obračunom</text:span><text:span text:style-name="T108"><text:s/>za izvršenu uslugu,<text:s/></text:span><text:span text:style-name="T109">ispravnošću</text:span><text:span text:style-name="T110"><text:s/>korisničke terminalne opreme,<text:s/></text:span><text:span text:style-name="T111">kvalitetom</text:span><text:span text:style-name="T112"><text:s/>izvršene usluge</text:span><text:span text:style-name="T113"><text:s/>i povredom</text:span><text:span text:style-name="T114"><text:s/>odredbi Ugovora, u skladu<text:s/></text:span><text:span text:style-name="T115">s</text:span><text:span text:style-name="T116"><text:s/>rokovima<text:s/></text:span><text:span text:style-name="T117">definisanim Općim</text:span><text:span text:style-name="T118"><text:s/>uslovima. Krajnji korisnik prigovor podnosi pismeno, na prodajnom mjestu, redovnom poštom ili putem elektronske pošte.</text:span></text:p>
      <text:p text:style-name="P119">Član 5.</text:p>
      <text:p text:style-name="P120">Kablovski modem, napojni adapter za modem, te priključni kabl UTP (RJ 45) do korisničke opreme za internet (PC) ostaju vlasništvo i osnovno sredstvo KG-1 na lokaciji Krajnjeg korisnika usluge. Ista oprema mora ostati kompaktna cjelina na mjestu Krajnjeg korisnika. Zabranjuje se bilo kakvo rasklapanje i priključivanje opreme na treći uređaj koji mogu dovesti do oštećenja iste.</text:p>
      <text:p text:style-name="P121">Član 6.</text:p>
      <text:p text:style-name="P122"><text:span text:style-name="T123">KG-1 utvrđuje cijenu mjesečne naknade za usluge prema karakteristikama i uslovima odabranog paketa usluga specificiranog u Prilogu 1. U cijenu je uračunat porez na dodatu vrijednost (PDV). <text:s/>Mjesečna naknada obračunava se od dana priključenja (aktivacije) usluge, a potom za svaki naredni obračunski period, u skladu sa ovim Ugovorom i važećim Cjenovnikom.</text:span></text:p>
      <text:p text:style-name="P124">Član 7.</text:p>
      <text:p text:style-name="P125"><text:span text:style-name="T126">Krajnji korisnik se obavezuje da će izmirivati svoje dospjele obaveze iz Ugovora u roku od 20 (dvadeset) dana od dana izdavanja računa od strane KG-1. Ako Krajnji korisnik u navedenom roku ne izmiri obaveze plaćanja usluga, KG-1 zadržava pravo isključenja krajnjeg korisnika.<text:s/></text:span></text:p>
      <text:p text:style-name="P127"/>
      <text:p text:style-name="P128">Član 8.</text:p>
      <text:p text:style-name="P129">Cijene pojedinačnih usluga, paketa usluga i drugih dodatnih usluga, utvrđene su Cjenovnikom KG- 1, koji čini sastavni dio ovoga Ugovora.<text:s/></text:p>
      <text:p text:style-name="P130"><text:span text:style-name="T131">KG-1 zadržava<text:s/></text:span><text:span text:style-name="T132">pravo</text:span><text:span text:style-name="T133"><text:s/>da, u skladu<text:s/></text:span><text:span text:style-name="T134">s</text:span><text:span text:style-name="T135"><text:s/>važećim zakonskim i podzakonskim propisima,<text:s/></text:span><text:span text:style-name="T136">promijeni</text:span><text:span text:style-name="T137"><text:s/>Cjenovnik i<text:s/></text:span><text:span text:style-name="T138">Opće</text:span><text:span text:style-name="T139"><text:s/>uslove.</text:span></text:p>
      <text:p text:style-name="P140"><text:span text:style-name="T141">Cjenovnik i Opći uslovi su javno dostupni na zvaničnoj internet stranici KG-1 -<text:s/></text:span><text:a xlink:href="http://www.kg1.ba/" office:target-frame-name="_top" xlink:show="replace"><text:span text:style-name="T142">www.kg1.ba</text:span></text:a><text:span text:style-name="T143">.</text:span><text:span text:style-name="T144"><text:line-break/>Zaključivanjem ovog ugovora, Krajnji korisnik potvrđuje da je upoznat s Cjenovnikom i Općim uslovima.</text:span></text:p>
      <text:p text:style-name="P145"/>
      <text:p text:style-name="P146">Član 9.</text:p>
      <text:p text:style-name="P147"><text:span text:style-name="T148">KG-1 će Krajnjeg<text:s/></text:span><text:span text:style-name="T149">korisnika blagovremeno, u skladu<text:s/></text:span><text:span text:style-name="T150">s važećim</text:span><text:span text:style-name="T151"><text:s/>propisima, na jasan i razumljiv način</text:span><text:span text:style-name="T152"><text:s/>informisati o svim promjenama koje mogu biti od uticaja na korištenje usluge i na prava i obaveze Krajnjih korisnika, a naročito o izmjenama Cjenovnika i<text:s/></text:span><text:span text:style-name="T153">Općih</text:span><text:span text:style-name="T154"><text:s/>uslova. Ukoliko su izmjene<text:s/></text:span><text:span text:style-name="T155">Općih</text:span><text:span text:style-name="T156"><text:s/>uslova i Cjenovnika nepovoljnije u bilo kom smislu za Krajnjeg korisnika, KG-1 će 30 (trideset) dana prije stupanja na snagu ovih izmjena obavijestiti Krajnjeg korisnika putem kanala komunikacije koji je korisnik izabrao.</text:span></text:p>
      <text:p text:style-name="P157"><text:span text:style-name="T158">Član 10.</text:span></text:p>
      <text:soft-page-break/>
      <text:p text:style-name="P159"><text:span text:style-name="T160">Ugovor se zaključuje na neodređeno vrijeme sa ili bez utvrđivanja minimalnog perioda trajanja ugovora. Vrijeme trajanja korisničkog ugovora će biti definisano Prilogom 1 ovog ugovora. Obavezni period trajanja ugovora počinje od dana obostranog potpisivanja ugovora.<text:s/></text:span></text:p>
      <text:p text:style-name="P161"><text:span text:style-name="T162">Ukoliko Krajnji korisnik raskine Ugovor ili Ugovor bude raskinut krivicom Krajnjeg korisnika</text:span><text:span text:style-name="T163"><text:s/>prije isteka minimalnog perioda Ugovora, Krajnji korisnik je KG-1 dužan<text:s/></text:span><text:span text:style-name="T164">platiti</text:span><text:span text:style-name="T165"><text:s/>mjesečne naknade za preostali period minimalnog<text:s/></text:span><text:span text:style-name="T166">trajanja ili<text:s/></text:span><text:span text:style-name="T167">naknadu u visini razlike između pune cijene i popusta ostvarenog na usluge i terminalnu opremu</text:span><text:span text:style-name="T168">,</text:span><text:span text:style-name="T169"><text:s/>ukoliko je to povoljnije za Krajnjeg korisnika.</text:span></text:p>
      <text:p text:style-name="P170">Ukoliko je minimalni period trajanja ugovora protekao, otkazni rok je 10 (deset) dana od dana pismenog obavještenja o raskidu od strane Krajnjeg korisnika.</text:p>
      <text:p text:style-name="P171"><text:span text:style-name="T172">Obaveza uplate navedenih naknada<text:s/></text:span><text:span text:style-name="T173">dospijeva</text:span><text:span text:style-name="T174"><text:s/>na dan raskida Ugovora.</text:span></text:p>
      <text:p text:style-name="P175"/>
      <text:p text:style-name="P176"><text:span text:style-name="T177">Član 11.</text:span></text:p>
      <text:p text:style-name="P178"><text:span text:style-name="T179">U slučaju raskida Ugovora Krajnji korisnik je dužan omogućiti stručnom licu KG-1 da izvrši demontažu opreme koja mu je po Ugovoru instalirana kako bi istu mogao vratiti KG-1.</text:span></text:p>
      <text:p text:style-name="P180"/>
      <text:p text:style-name="P181">Član 12.</text:p>
      <text:p text:style-name="P182"><text:span text:style-name="T183">KG-1 obrađuje lične podatke Krajnjeg korisnika isključivo u svrhu zaključenja i izvršenja ovog ugovora, u skladu sa važećim propisima o zaštiti ličnih podataka i Politikom privatnosti.</text:span></text:p>
      <text:p text:style-name="P184"><text:span text:style-name="T185">Za sve ostale odnose između Krajnjeg korisnika i KG-1 primjenjuju se važeći<text:s/></text:span><text:span text:style-name="T186">Opći</text:span><text:span text:style-name="T187"><text:s/>uslovi.</text:span></text:p>
      <text:p text:style-name="P188">Član 13.</text:p>
      <text:p text:style-name="P189">Ugovorne strane su saglasne da će sve eventualne sporove koji bi nastali u vezi sa izvršenjem ovog Ugovora rješavati u konstruktivnom duhu međusobne saradnje i dobre volje.</text:p>
      <text:p text:style-name="P190">U slučaju da se strane ne mogu na ovaj način sporazumjeti, za sporove je nadležan Općinski sud u Goraždu.</text:p>
      <text:p text:style-name="P191"/>
      <text:p text:style-name="P192">Član 14.</text:p>
      <text:p text:style-name="P193">Ovom Ugovoru se prilaže Prilog.</text:p>
      <text:p text:style-name="P194">Navedeni Prilog 1 je sastavni dio ovog Ugovora.</text:p>
      <text:p text:style-name="P195"/>
      <text:p text:style-name="P196">Član 15.</text:p>
      <text:p text:style-name="P197">Sve promjene i dopune Ugovora su pravno valjane ako su sklopljene u pisanom obliku i potpisane od obje ugovorne strane.</text:p>
      <text:p text:style-name="P198"/>
      <text:p text:style-name="P199">Član 16.</text:p>
      <text:p text:style-name="P200"><text:span text:style-name="T201">Ovaj Ugovor i prilozi sastavljeni su u 2 (dva) primjerka</text:span><text:span text:style-name="T202">,</text:span><text:span text:style-name="T203"><text:s/>od kojih svaki ima pravnu važnost originala.</text:span><text:span text:style-name="T204"><text:s/></text:span><text:span text:style-name="T205">Svaka ugovorna strana zadržava po 1 (jedan) primjerak Ugovora.</text:span></text:p>
      <text:p text:style-name="P206"/>
      <text:p text:style-name="P207">Goražde :<text:s/></text:p>
      <text:p text:style-name="P208"/>
      <text:p text:style-name="P209"/>
      <text:p text:style-name="P210">Za KG-1 d.o.o. Goražde<text:tab/>:<text:tab/><text:tab/><text:tab/><text:tab/><text:tab/><text:s text:c="14"/>Krajnji korisnik:</text:p>
      <text:p text:style-name="P211"><text:span text:style-name="T212">______________________________</text:span><text:span text:style-name="T213"><text:tab/></text:span><text:span text:style-name="T214"><text:tab/></text:span><text:span text:style-name="T215"><text:tab/></text:span><text:span text:style-name="T216"><text:tab/><text:s text:c="12"/>__________________________</text:span></text:p>
      <text:p text:style-name="P217"><text:span text:style-name="T218"><text:s text:c="14"/>Direktor,<text:s/></text:span><text:span text:style-name="T219">Moamer Efendić</text:span><text:span text:style-name="T220"><text:tab/></text:span><text:span text:style-name="T221"><text:tab/></text:span><text:span text:style-name="T222"><text:tab/></text:span><text:span text:style-name="T223"><text:tab/></text:span><text:span text:style-name="T224"><text:tab/></text:span><text:span text:style-name="T225"><text:tab/></text:span></text:p>
      <text:p text:style-name="P226"><text:span text:style-name="T227"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2" style:display-name="Heading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0F4761" style:font-size-complex="10.5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/>
      <style:text-properties style:font-name="Aptos Display" style:font-name-asian="Times New Roman" fo:color="#0F4761" style:font-size-complex="10.5pt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="Aptos Display" style:font-name-asian="Times New Roman" fo:color="#0A2F40" style:font-size-complex="10.5pt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0A2F40" style:font-size-complex="10.5pt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0277in"/>
      <style:text-properties style:font-name="Aptos Display" style:font-name-asian="Times New Roman" fo:color="#272727" fo:font-size="10.5pt" style:font-size-asian="10.5pt" style:font-size-complex="9.5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272727" fo:font-size="10.5pt" style:font-size-asian="10.5pt" style:font-size-complex="9.5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imes New Roman" fo:font-size="11pt" style:font-size-asian="11pt" style:font-size-complex="11pt" fo:language="en" fo:country="US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Header" style:display-name="Header" style:family="paragraph" style:parent-style-name="Standard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le" style:display-name="Titl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ubtitle" style:display-name="Subtitle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WW8Num1z0" style:display-name="WW8Num1z0" style:family="text">
      <style:text-properties style:font-name="Wingdings" style:font-name-asian="Wingdings" style:font-name-complex="Wingdings"/>
    </style:style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3" style:display-name="WW8Num1z3" style:family="text">
      <style:text-properties style:font-name="Symbol" style:font-name-asian="Symbol" style:font-name-complex="Symbol"/>
    </style:style>
    <style:style style:name="WW8Num2z0" style:display-name="WW8Num2z0" style:family="text">
      <style:text-properties style:font-name="Wingdings" style:font-name-asian="Wingdings" style:font-name-complex="Wingdings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HeaderChar" style:display-name="Header Char" style:family="text" style:parent-style-name="DefaultParagraphFont">
      <style:text-properties fo:font-size="11pt" style:font-size-asian="11pt" style:font-size-complex="11pt"/>
    </style:style>
    <style:style style:name="FooterChar" style:display-name="Footer Char" style:family="text" style:parent-style-name="DefaultParagraphFont">
      <style:text-properties fo:font-size="11pt" style:font-size-asian="11pt" style:font-size-complex="11pt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FootnoteSymbol" style:display-name="Footnote Symbol" style:family="text"/>
    <style:style style:name="EndnoteSymbol" style:display-name="Endnote Symbol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9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9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9pt"/>
    </style:style>
    <style:style style:name="Revision" style:display-name="Revision" style:family="paragraph">
      <style:paragraph-properties fo:widows="2" fo:orphans="2" style:vertical-align="auto"/>
      <style:text-properties style:font-size-complex="10.5pt" fo:hyphenate="tru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BookTitle" style:display-name="Book Title" style:family="text" style:parent-style-name="DefaultParagraphFont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Heading4Char" style:display-name="Heading 4 Char" style:family="text" style:parent-style-name="DefaultParagraphFont">
      <style:text-properties style:font-name="Aptos Display" style:font-name-asian="Times New Roman" fo:font-style="italic" style:font-style-asian="italic" style:font-style-complex="italic" fo:color="#0F4761" style:font-size-complex="10.5pt"/>
    </style:style>
    <style:style style:name="Heading5Char" style:display-name="Heading 5 Char" style:family="text" style:parent-style-name="DefaultParagraphFont">
      <style:text-properties style:font-name="Aptos Display" style:font-name-asian="Times New Roman" fo:color="#0F4761" style:font-size-complex="10.5pt"/>
    </style:style>
    <style:style style:name="Heading6Char" style:display-name="Heading 6 Char" style:family="text" style:parent-style-name="DefaultParagraphFont">
      <style:text-properties style:font-name="Aptos Display" style:font-name-asian="Times New Roman" fo:color="#0A2F40" style:font-size-complex="10.5pt"/>
    </style:style>
    <style:style style:name="Heading7Char" style:display-name="Heading 7 Char" style:family="text" style:parent-style-name="DefaultParagraphFont">
      <style:text-properties style:font-name="Aptos Display" style:font-name-asian="Times New Roman" fo:font-style="italic" style:font-style-asian="italic" style:font-style-complex="italic" fo:color="#0A2F40" style:font-size-complex="10.5pt"/>
    </style:style>
    <style:style style:name="Heading8Char" style:display-name="Heading 8 Char" style:family="text" style:parent-style-name="DefaultParagraphFont">
      <style:text-properties style:font-name="Aptos Display" style:font-name-asian="Times New Roman" fo:color="#272727" fo:font-size="10.5pt" style:font-size-asian="10.5pt" style:font-size-complex="9.5pt"/>
    </style:style>
    <style:style style:name="Heading9Char" style:display-name="Heading 9 Char" style:family="text" style:parent-style-name="DefaultParagraphFont">
      <style:text-properties style:font-name="Aptos Display" style:font-name-asian="Times New Roman" fo:font-style="italic" style:font-style-asian="italic" style:font-style-complex="italic" fo:color="#272727" fo:font-size="10.5pt" style:font-size-asian="10.5pt" style:font-size-complex="9.5pt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156082"/>
    </style:style>
    <style:style style:name="IntenseQuote" style:display-name="Intense Quote" style:family="paragraph" style:parent-style-name="Normal" style:next-style-name="Normal">
      <style:paragraph-properties fo:border-top="0.0069in solid #156082" fo:border-left="none" fo:border-bottom="0.0069in solid #156082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156082" style:font-size-complex="10.5pt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156082" style:font-size-complex="10.5pt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156082" fo:letter-spacing="0.0034i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size-complex="10.5pt" fo:hyphenate="false"/>
    </style:style>
    <style:style style:name="NoSpacing" style:display-name="No Spacing" style:family="paragraph">
      <style:text-properties style:font-size-complex="10.5pt" fo:hyphenate="false"/>
    </style:style>
    <style:style style:name="Quote" style:display-name="Quote" style:family="paragraph" style:parent-style-name="Normal" style:next-style-name="Normal">
      <style:paragraph-properties fo:text-align="center" fo:margin-top="0.1388in" fo:margin-bottom="0.1111in" fo:margin-left="0.6in" fo:margin-right="0.6in">
        <style:tab-stops/>
      </style:paragraph-properties>
      <style:text-properties fo:font-style="italic" style:font-style-asian="italic" style:font-style-complex="italic" fo:color="#404040" style:font-size-complex="10.5pt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 style:font-size-complex="10.5pt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404040"/>
    </style:style>
    <style:style style:name="SubtleReference" style:display-name="Subtle Reference" style:family="text" style:parent-style-name="DefaultParagraphFont">
      <style:text-properties fo:font-variant="small-caps" fo:color="#5A5A5A"/>
    </style:style>
    <style:style style:name="TOCHeading" style:display-name="TOC Heading" style:family="paragraph" style:parent-style-name="Heading1" style:next-style-name="Normal">
      <style:paragraph-properties fo:keep-together="always" fo:widows="0" fo:orphans="0" fo:margin-bottom="0in" fo:line-height="100%"/>
      <style:text-properties style:font-name="Aptos Display" style:font-name-asian="Times New Roman" fo:font-weight="normal" style:font-weight-asian="normal" style:font-weight-complex="normal" fo:color="#0F4761" fo:font-size="16pt" style:font-size-asian="16pt" style:font-size-complex="14.5pt" fo:language="en" fo:country="GB" style:language-complex="hi" style:country-complex="IN"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-complex="Times New Roman" style:letter-kerning="true" style:language-asian="en" style:country-asian="GB" style:language-complex="ar" style:country-complex="SA" fo:hyphenate="true"/>
    </style:style>
    <style:style style:name="WW_CharLFO1LVL1" style:family="text">
      <style:text-properties style:font-name="Wingdings" style:font-name-complex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Header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KG-1 d</dc:title>
    <meta:initial-creator>Varis</meta:initial-creator>
    <dc:creator>Ivanka Vinić</dc:creator>
    <meta:creation-date>2026-08-25T11:49:00Z</meta:creation-date>
    <dc:date>2026-08-25T11:49:00Z</dc:date>
    <meta:print-date>2026-06-03T13:32:00Z</meta:print-date>
    <meta:template xlink:href="Normal" xlink:type="simple"/>
    <meta:editing-cycles>2</meta:editing-cycles>
    <meta:editing-duration>PT180S</meta:editing-duration>
    <meta:user-defined meta:name="Info 1"/>
    <meta:user-defined meta:name="Info 2"/>
    <meta:user-defined meta:name="Info 3"/>
    <meta:user-defined meta:name="Info 4"/>
    <meta:document-statistic meta:page-count="3" meta:paragraph-count="72" meta:word-count="1096" meta:character-count="7713" meta:row-count="139" meta:non-whitespace-character-count="6689"/>
  </office:meta>
</office:document-meta>
</file>